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/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Dokkun</text:p>
            <text:p text:style-name="common-al">Leppa 15 (Stadsdock), het bouwen van een nieuwe woning (aanvraag is ontvangen op 2 juli 2021). 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2276</text:span><text:line-break/><text:date style:data-style-name="dag" text:fixed="true" text:date-value="2021-08-11"/><text:line-break/><text:date style:data-style-name="jaar" text:fixed="true" text:date-value="2021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2276</text:span><text:date style:data-style-name="nicedate" text:fixed="true" text:date-value="2021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2276</text:span><text:date style:data-style-name="nicedate" text:fixed="true" text:date-value="2021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1980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1-08-11</meta:user-defined>
    <meta:user-defined meta:name="DCTERMS.W3CDTF/OVERHEIDop.jaargang">2021</meta:user-defined>
    <meta:user-defined meta:name="OVERHEIDop.publicationIssue">272276</meta:user-defined>
    <meta:user-defined meta:name="OVERHEIDop.GmbID/DC.identifier">gmb-2021-272276</meta:user-defined>
    <meta:user-defined meta:name="OVERHEIDop.versieInformatie"/>
  </office:meta>
</office:document-meta>
</file>