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12 parkeervakken IJdoornlaan 261, 2-8-2021 t/m 16-8-2021, Locatie: IJdoornlaan 261</text:p>
            <text:p text:style-name="common-al">Looptijd :-- t/m 16-08-2021</text:p>
            <text:p text:style-name="common-al">Verzonden naar aanvrager op: 29-07-2021</text:p>
            <text:p text:style-name="common-al">Kenmerk gemeente: Z/21/1944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<text:a xlink:href="mailto:vergunningen.dvl@amsterdam.nl?Subject=Dossier Z/21/1944792" xlink:type="simple">vergunningen.dvl@amsterdam.nl</text:a>--&gt;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507</text:span><text:line-break/><text:date style:data-style-name="dag" text:fixed="true" text:date-value="2021-08-10"/><text:line-break/><text:date style:data-style-name="jaar" text:fixed="true" text:date-value="2021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0507</text:span><text:date style:data-style-name="nicedate" text:fixed="true" text:date-value="2021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0507</text:span><text:date style:data-style-name="nicedate" text:fixed="true" text:date-value="2021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4792</meta:user-defined>
    <meta:user-defined meta:name="DCTERMS.abstract">12 parkeervakken IJdoornlaan 261, 2-8-2021 t/m 16-8-2021, </meta:user-defined>
    <dc:language>nl</dc:language>
    <meta:user-defined meta:name="OVERHEIDop.locatietype/OVERHEIDop.gebiedsmarkering">Adres</meta:user-defined>
    <meta:user-defined meta:name="DC.title">Besluit apv vergunning Verleend</meta:user-defined>
    <meta:user-defined meta:name="DCTERMS.W3CDTF/DCTERMS.available">2021-08-10</meta:user-defined>
    <meta:user-defined meta:name="DCTERMS.W3CDTF/OVERHEIDop.jaargang">2021</meta:user-defined>
    <meta:user-defined meta:name="OVERHEIDop.publicationIssue">270507</meta:user-defined>
    <meta:user-defined meta:name="OVERHEIDop.GmbID/DC.identifier">gmb-2021-270507</meta:user-defined>
    <meta:user-defined meta:name="OVERHEIDop.versieInformatie"/>
  </office:meta>
</office:document-meta>
</file>