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VERANDEREN VAN EEN WONING (BALKON) , LEPELAARSTRAAT 13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veranderen van een woning (balkon) op het perceel Lepelaarstraat 13 te Heerenveen  (06 augustus 2021).</text:p>
            <text:p text:style-name="common-al"/>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70203</text:span><text:line-break/><text:date style:data-style-name="dag" text:fixed="true" text:date-value="2021-08-10"/><text:line-break/><text:date style:data-style-name="jaar" text:fixed="true" text:date-value="2021-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70203</text:span><text:date style:data-style-name="nicedate" text:fixed="true" text:date-value="2021-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70203</text:span><text:date style:data-style-name="nicedate" text:fixed="true" text:date-value="2021-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3/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VERANDEREN VAN EEN WONING (BALKON) , LEPELAARSTRAAT 13 HEERENVEEN</meta:user-defined>
    <meta:user-defined meta:name="DCTERMS.W3CDTF/DCTERMS.available">2021-08-10</meta:user-defined>
    <meta:user-defined meta:name="DCTERMS.W3CDTF/OVERHEIDop.jaargang">2021</meta:user-defined>
    <meta:user-defined meta:name="OVERHEIDop.publicationIssue">270203</meta:user-defined>
    <meta:user-defined meta:name="OVERHEIDop.GmbID/DC.identifier">gmb-2021-270203</meta:user-defined>
    <meta:user-defined meta:name="OVERHEIDop.versieInformatie"/>
  </office:meta>
</office:document-meta>
</file>