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POEL, HOUTWALLEN (NABIJ BUITENWEG  34 A)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poel op een perceel aan Houtwallen (nabij Buitenweg 34 A) te Nieuwehorne  (19-07-2021)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8303</text:span><text:line-break/><text:date style:data-style-name="dag" text:fixed="true" text:date-value="2021-08-09"/><text:line-break/><text:date style:data-style-name="jaar" text:fixed="true" text:date-value="2021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8303</text:span><text:date style:data-style-name="nicedate" text:fixed="true" text:date-value="2021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8303</text:span><text:date style:data-style-name="nicedate" text:fixed="true" text:date-value="2021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AANVRAAG OMGEVINGSVERGUNNING, AANLEGGEN VAN EEN POEL, HOUTWALLEN (NABIJ BUITENWEG  34 A) NIEUWEHORNE</meta:user-defined>
    <meta:user-defined meta:name="DCTERMS.W3CDTF/DCTERMS.available">2021-08-09</meta:user-defined>
    <meta:user-defined meta:name="DCTERMS.W3CDTF/OVERHEIDop.jaargang">2021</meta:user-defined>
    <meta:user-defined meta:name="OVERHEIDop.publicationIssue">268303</meta:user-defined>
    <meta:user-defined meta:name="OVERHEIDop.GmbID/DC.identifier">gmb-2021-268303</meta:user-defined>
    <meta:user-defined meta:name="OVERHEIDop.versieInformatie"/>
  </office:meta>
</office:document-meta>
</file>