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Oostvoornsestraat 19 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Oostvoornsestraat 19 B, 3082SK, het aanbouwen van een 6 meter diepe aanbouw aan de achterzijde van de bestaande woning inclusief dakterras (datum besluit 28-07-2021, verzonden op 29-07-2021, dossiernummer OMV.21.06.00619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68268</text:span><text:line-break/><text:date style:data-style-name="dag" text:fixed="true" text:date-value="2021-08-09"/><text:line-break/><text:date style:data-style-name="jaar" text:fixed="true" text:date-value="2021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8268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8268</text:span><text:date style:data-style-name="nicedate" text:fixed="true" text:date-value="2021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Oostvoornsestraat 19 B</meta:user-defined>
    <meta:user-defined meta:name="DCTERMS.W3CDTF/DCTERMS.available">2021-08-09</meta:user-defined>
    <meta:user-defined meta:name="DCTERMS.W3CDTF/OVERHEIDop.jaargang">2021</meta:user-defined>
    <meta:user-defined meta:name="OVERHEIDop.publicationIssue">268268</meta:user-defined>
    <meta:user-defined meta:name="OVERHEIDop.GmbID/DC.identifier">gmb-2021-268268</meta:user-defined>
    <meta:user-defined meta:name="OVERHEIDop.versieInformatie"/>
  </office:meta>
</office:document-meta>
</file>