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evenement Concour d'Elegance Paleis Soestdijk</text:p>
      <text:section text:name="regeling_id1-3-2" text:style-name="regeling">
        <text:section text:name="aanhef_id1-3-2-1" text:style-name="aanhef">
          <text:section text:name="context_id1-3-2-1-1" text:style-name="context">
            <text:p text:style-name="context.al"/>
            <text:p text:style-name="context.al">Kenmerk: Ruimte/ 96066</text:p>
            <text:p text:style-name="context.al">Burgemeester en wethouders van Soest;</text:p>
            <text:p text:style-name="context.al"/>
            <text:p text:style-name="context.al">
            <text:span text:style-name="nadrukvet">Aanleiding</text:span>
          </text:p>
            <text:p text:style-name="context.al">overwegende dat door MovendiuM aan de gemeente Baarn gevraagd is vergunning te verstrekken om het auto evenement Concour d’Elegance te organiseren;</text:p>
            <text:p text:style-name="context.al">dat ten behoeve van dit evenement aan de gemeente Soest is gevraagd om verkeersmaatregelen te treffen op een aantal wegen in Soest teneinde het verkeer in het gebied rondom het evenement in goede banen te leiden;</text:p>
            <text:p text:style-name="context.al"/>
            <text:p text:style-name="context.al">
            <text:span text:style-name="nadrukvet">Maatregel</text:span>
          </text:p>
            <text:p text:style-name="context.al">Overwegende dat op een aantal wegen in Soest een geslotenverklaring voor doorgaand verkeer alsmede een parkeerverbod wordt ingesteld;</text:p>
            <text:p text:style-name="context.al"/>
            <text:p text:style-name="context.al">
            <text:span text:style-name="nadrukvet">Belangenafweging</text:span>
          </text:p>
            <text:p text:style-name="context.al">Overwegende dat het treffen van een verkeersmaatregel een normale maatschappelijke ontwikkeling is waarmee een ieder kan worden geconfronteerd en waarvan de nadelige gevolgen in beginsel voor rekening van betrokkenen behoren te blijven; </text:p>
            <text:p text:style-name="context.al">dat het evenement naar verwachting veel bezoekers trekt, variërend van 2.500 bezoekers op vrijdag, tot 5.000 bezoekers per dag in het weekend;</text:p>
            <text:p text:style-name="context.al">dat veel bezoekers met de auto komen;</text:p>
            <text:p text:style-name="context.al">dat ten behoeve van het evenement aparte parkeerterreinen worden ingericht in de directe nabijheid van het evenement op grondgebied van de gemeente Baarn;</text:p>
            <text:p text:style-name="context.al">dat het de verwachting is dat bezoekers ook proberen om op andere – niet aangewezen – wegen in de directe nabijheid van het evenement te parkeren;</text:p>
            <text:p text:style-name="context.al">dat dit tot overlast kan leiden op diverse wegen in Soest door geparkeerde voertuigen in woonstraten;</text:p>
            <text:p text:style-name="context.al">dat dit tot schade kan leiden aan diverse wegen en bermen in Soest door geparkeerde voertuigen;</text:p>
            <text:p text:style-name="context.al">dat dit tot problemen met toegankelijkheid kan leiden op diverse wegen en bermen in Soest door geparkeerde voertuigen en deze beperkte toegankelijkheid ook kan leiden tot verkeersonveilige situaties;</text:p>
            <text:p text:style-name="context.al">dat om die reden het gewenst is om op deze straten een inrijverbod voor doorgaand verkeer en parkeerverboden in te stellen;</text:p>
            <text:p text:style-name="context.al">dat het belang om de bruikbaarheid van en verkeersveiligheid op deze wegen alsmede het voorkomen van schade zwaarder weegt dan de tijdelijke beperking die op deze wegen van kracht is;</text:p>
            <text:p text:style-name="context.al"/>
            <text:p text:style-name="context.al">
            <text:span text:style-name="nadrukvet">Juridisch kader</text:span>
          </text:p>
            <text:p text:style-name="context.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text.al">overwegende dat dit besluit wordt genomen op basis van artikel 2 van de WVW 1994 om de veiligheid op de weg te verzekeren, de bruikbaarheid van de weg te waarborgen, door het verkeer veroorzaakte overlast, hinder of schade te voorkomen en door het verkeer veroorzaakte aantasting van het karakter of van de functie van objecten of gebieden te voorkomen of beperken;</text:p>
            <text:p text:style-name="context.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text.al">dat het voorgestelde besluit geen tijdelijke maatregel betreft is die korter duurt dan vier maanden en waarvoor op basis van artikel 34 van het BABW geen verkeersbesluit vereist is;</text:p>
            <text:p text:style-name="context.al">dat de genoemde wegen in de gemeente Soest liggen;</text:p>
            <text:p text:style-name="context.al">dat deze wegen bij de gemeente Soest in eigendom en beheer zijn;</text:p>
            <text:p text:style-name="context.al">dat het college van burgemeester en wethouders overeenkomstig artikel 18, lid 1 onder d van de WVW 1994, het bevoegd gezag is voor het nemen van dit verkeersbesluit;</text:p>
            <text:p text:style-name="context.al">dat deze bevoegdheid op grond van het Mandaatbesluit van de gemeente Soest door het college van burgemeester en wethouders is gemandateerd aan ondergetekende;</text:p>
            <text:p text:style-name="context.al">dat overleg is gevoerd met (de gemachtigde van) de korpschef van de politie, overeenkomstig artikel 24 van het BABW en dat de politie positief heeft geadviseerd over dit besluit;</text:p>
            <text:p text:style-name="context.al">dat dit verkeersbesluit in werking treedt op het moment van publicatie; </text:p>
            <text:p text:style-name="context.al"/>
            <text:p text:style-name="context.al">
            <text:span text:style-name="nadrukvet">Besluit</text:span>
          </text:p>
            <text:p text:style-name="context.al">op vrijdag 27 augustus 2021 van 14.00 tot 19.00, zaterdag 28 augustus 2021 van 10.00 tot 18.00 uur en zondag 29 augustus 2021 van 10.00 tot 18.00 uur de volgende maatregelen te treffen:</text:p>
            <text:p text:style-name="context.al">- door middel van het plaatsen van bord E01 (parkeerverbod) van bijlage I van het RVV 1990 een parkeerverbod in te stellen aan beide zijden van de weg op de volgende wegen:Jachthuislaan;Park Vredehof;Regentesselaan;</text:p>
            <text:p text:style-name="context.al">- door middel van het plaatsen een van bord C01 (gesloten in beide richtingen voor bestuurders) van bijlage I van het RVV-1990 gesloten te verklaren voor bestuurders, uitgezonderd bestemmingsverkeer op de volgende wegen:Jachthuislaan;Park Vredehof;Regentesselaan (uitgezonderd de eerste 20 meter, vanaf de Koninginnelaan);Colenso (eerste 100 meter vanaf de Vredehofstraat); Noorderweg (eerste 100 meter vanaf de Vredehofstraat). </text:p>
            <text:p text:style-name="context.al"/>
            <text:p text:style-name="context.al">Soest, 6 augustus 2021 Namens burgemeester en wethouders Hans SluizemanHet hoofd van de afdeling Ruimte </text:p>
            <text:p text:style-name="context.al"/>
            <text:p text:style-name="context.al">
            <text:span text:style-name="nadrukvet">Bekendmaking</text:span>
          </text:p>
            <text:p text:style-name="context.al"/>
            <text:p text:style-name="context.al">Dit besluit wordt op grond van artikel 26 van het BABW bekendgemaakt in de Staatscourant. Daarnaast wordt een kennisgeving van de bekendmaking in de Staatscourant vermeld op de website van de gemeente Soest, in de Soester Courant en op de gemeentelijke informatieborden naast het carillon aan het Raadhuisplein. </text:p>
            <text:p text:style-name="context.al"/>
            <text:p text:style-name="context.al">
            <text:span text:style-name="nadrukvet">Bezwaar</text:span>
          </text:p>
            <text:p text:style-name="context.al"/>
            <text:p text:style-name="context.al">Bent u belanghebbende en het niet eens met dit besluit? Dan kunt u, binnen zes weken na de publicatiedatum schriftelijk bezwaar maken bij burgemeester en wethouders van Soest. Het bezwaar richt u aan Gemeente Soest, t.a.v. college van B&amp;W, Postbus 2000, 3760 CA Soest. In het bezwaarschrift moet in ieder geval worden vermeld:uw naam en adres;de datum waarop u het bezwaarschrift schrijft (dagtekening);een omschrijving van het besluit waartegen u bezwaar maakt. U stuurt zo mogelijk een kopie van dit besluit mee;de redenen waarom u bezwaar maakt;ondertekening met uw handtekening. Hoofdstuk 6 (algemene bepalingen over bezwaar) en de afdelingen 7.1 en 7.2 (bijzondere bepalingen over bezwaar) van de Algemene wet bestuursrecht zijn van toepassing.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 KopieEen afschrift van dit besluit wordt per e-mail gezonden aan “0-wegafsluiting” (verzendlijst). In deze verzendlijst zijn onder andere politie, Veiligheidsregio Utrecht (VRU) en RAVU opgenomen.</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66871</text:span><text:line-break/><text:date style:data-style-name="dag" text:fixed="true" text:date-value="2021-08-11"/><text:line-break/><text:date style:data-style-name="jaar" text:fixed="true" text:date-value="2021-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871</text:span><text:date style:data-style-name="nicedate" text:fixed="true" text:date-value="2021-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871</text:span><text:date style:data-style-name="nicedate" text:fixed="true" text:date-value="2021-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8/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Gemeente Soest - Concour d'Elegance Paleis Soestdijk  - Jachthuislaa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96066</meta:user-defined>
    <meta:user-defined meta:name="DCTERMS.abstract">Verkeersbesluit evenement Concour d'Elegance Paleis Soestdijk </meta:user-defined>
    <meta:user-defined meta:name="OVERHEIDop.verkeersbordcode">C1</meta:user-defined>
    <meta:user-defined meta:name="OVERHEIDop.verkeersbordcode">E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evenement Concour d'Elegance Paleis Soestdijk</meta:user-defined>
    <meta:user-defined meta:name="DCTERMS.W3CDTF/DCTERMS.available">2021-08-11</meta:user-defined>
    <meta:user-defined meta:name="DCTERMS.W3CDTF/OVERHEIDop.jaargang">2021</meta:user-defined>
    <meta:user-defined meta:name="OVERHEIDop.publicationIssue">266871</meta:user-defined>
    <meta:user-defined meta:name="OVERHEIDop.GmbID/DC.identifier">gmb-2021-266871</meta:user-defined>
    <meta:user-defined meta:name="OVERHEIDop.versieInformatie"/>
  </office:meta>
</office:document-meta>
</file>