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LAATSEN VAN 36 INFORMATIEBORDJES, IN EN NABIJ HET CENTRUM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36 informatiebordjes op het perceel in en nabij het centrum van Aldeboarn (historische gedeelte) (indieningsdatum 12-07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6286</text:span><text:line-break/><text:date style:data-style-name="dag" text:fixed="true" text:date-value="2021-08-06"/><text:line-break/><text:date style:data-style-name="jaar" text:fixed="true" text:date-value="2021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6286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6286</text:span><text:date style:data-style-name="nicedate" text:fixed="true" text:date-value="2021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AANVRAAG OMGEVINGSVERGUNNING, PLAATSEN VAN 36 INFORMATIEBORDJES, IN EN NABIJ HET CENTRUM ALDEBOARN</meta:user-defined>
    <meta:user-defined meta:name="DCTERMS.W3CDTF/DCTERMS.available">2021-08-06</meta:user-defined>
    <meta:user-defined meta:name="DCTERMS.W3CDTF/OVERHEIDop.jaargang">2021</meta:user-defined>
    <meta:user-defined meta:name="OVERHEIDop.publicationIssue">266286</meta:user-defined>
    <meta:user-defined meta:name="OVERHEIDop.GmbID/DC.identifier">gmb-2021-266286</meta:user-defined>
    <meta:user-defined meta:name="OVERHEIDop.versieInformatie"/>
  </office:meta>
</office:document-meta>
</file>