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INRICHTEN VAN EEN PARKEERTERREIN, AANLEG VAN RIOLERING EN HET PLAATSEN VAN DAMWANDEN (VERVANGING), IT ACHTEROM TEGENOVER NUMMER 1, MOUNEDYK NABIJ NUMMERS 9 TOT EN MET 29 (ONEVEN), ULBE TWIJNSTRAWEI NABIJ NUMMERS 2 TOT EN MET 18 (EVE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inrichten van een parkeerterrein, aanleg van riolering en het plaatsen van damwanden (vervanging) op het perceel It Achterom tegenover nummer 1, Mounedyk nabij nummers 9 tot en met 29 (oneven), Ulbe Twijnstrawei nabij nummers 2 tot en met 18 (even) te Akkrum (03 augustus 2021).</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6114</text:span><text:line-break/><text:date style:data-style-name="dag" text:fixed="true" text:date-value="2021-08-06"/><text:line-break/><text:date style:data-style-name="jaar" text:fixed="true" text:date-value="2021-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114</text:span><text:date style:data-style-name="nicedate" text:fixed="true" text:date-value="2021-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114</text:span><text:date style:data-style-name="nicedate" text:fixed="true" text:date-value="2021-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INRICHTEN VAN EEN PARKEERTERREIN, AANLEG VAN RIOLERING EN HET PLAATSEN VAN DAMWANDEN (VERVANGING), IT ACHTEROM TEGENOVER NUMMER 1, MOUNEDYK NABIJ NUMMERS 9 TOT EN MET 29 (ONEVEN), ULBE TWIJNSTRAWEI NABIJ NUMMERS 2 TOT EN MET 18 (EVEN) AKKRUM</meta:user-defined>
    <meta:user-defined meta:name="DCTERMS.W3CDTF/DCTERMS.available">2021-08-06</meta:user-defined>
    <meta:user-defined meta:name="DCTERMS.W3CDTF/OVERHEIDop.jaargang">2021</meta:user-defined>
    <meta:user-defined meta:name="OVERHEIDop.publicationIssue">266114</meta:user-defined>
    <meta:user-defined meta:name="OVERHEIDop.GmbID/DC.identifier">gmb-2021-266114</meta:user-defined>
    <meta:user-defined meta:name="OVERHEIDop.versieInformatie"/>
  </office:meta>
</office:document-meta>
</file>