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Eerste Jacob van Campenstraat 52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wijderen fietsenrek/ Eerste Jacob van Campenstraat 33 t/m 52/ 13-09-2021, Locatie: Eerste Jacob van Campenstraat 52-H</text:p>
            <text:p text:style-name="common-al">Looptijd :-- t/m 13-09-2021</text:p>
            <text:p text:style-name="common-al">Verzonden naar aanvrager op: 03-08-2021</text:p>
            <text:p text:style-name="common-al">Kenmerk gemeente: Z/21/19472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1/1947245" xlink:type="simple">Stadsloket.zuid.vergunningen.dvl@amsterdam.nl</text:a>--&gt;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5352</text:span><text:line-break/><text:date style:data-style-name="dag" text:fixed="true" text:date-value="2021-08-06"/><text:line-break/><text:date style:data-style-name="jaar" text:fixed="true" text:date-value="2021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5352</text:span><text:date style:data-style-name="nicedate" text:fixed="true" text:date-value="2021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5352</text:span><text:date style:data-style-name="nicedate" text:fixed="true" text:date-value="2021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1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47245</meta:user-defined>
    <meta:user-defined meta:name="DCTERMS.abstract">Verwijderen fietsenrek/ Eerste Jacob van Campenstraat 33 t/m 52/ 13-09-2021, Eerste Jacob van Campenstraat 52-H</meta:user-defined>
    <dc:language>nl</dc:language>
    <meta:user-defined meta:name="OVERHEIDop.locatietype/OVERHEIDop.gebiedsmarkering">Punt</meta:user-defined>
    <meta:user-defined meta:name="DC.title">Besluit apv vergunning Verleend Eerste Jacob van Campenstraat 52-H</meta:user-defined>
    <meta:user-defined meta:name="DCTERMS.W3CDTF/DCTERMS.available">2021-08-06</meta:user-defined>
    <meta:user-defined meta:name="DCTERMS.W3CDTF/OVERHEIDop.jaargang">2021</meta:user-defined>
    <meta:user-defined meta:name="OVERHEIDop.publicationIssue">265352</meta:user-defined>
    <meta:user-defined meta:name="OVERHEIDop.GmbID/DC.identifier">gmb-2021-265352</meta:user-defined>
    <meta:user-defined meta:name="OVERHEIDop.versieInformatie"/>
  </office:meta>
</office:document-meta>
</file>