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Biodiversiteitsplan Culembor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nr"/> </text:p>
            <text:p text:style-name="al">In mei 2020 heeft de gemeente Culemborg het Groenbeleidsplan vastgesteld. Een van de vervolgacties bestaat uit het opstellen van een biodiversiteitsplan als nadere invulling van het groenbeleid. Met het biodiversiteitsplan wil de gemeente bijdragen aan meer biodiversiteit binnen haar grondgebied. Ze wil het plan gebruiken om daar waar mogelijk zelf maatregelen te nemen en ook om anderen te stimuleren om zelf aan de slag te gaan. </text:p>
            <text:p text:style-name="al"/>
            <text:p text:style-name="al">[Het Biodiversiteitsplan Culemborg kunt u downloaden via de externe bijlag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264943</text:span><text:line-break/><text:date style:data-style-name="dag" text:fixed="true" text:date-value="2021-08-05"/><text:line-break/><text:date style:data-style-name="jaar" text:fixed="true" text:date-value="2021-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4943</text:span><text:date style:data-style-name="nicedate" text:fixed="true" text:date-value="2021-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64943</text:span><text:date style:data-style-name="nicedate" text:fixed="true" text:date-value="2021-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3.7/xml/MC-DRP-OverigeInformatie-Web-CB.xml</meta:user-defined>
    <meta:user-defined meta:name="OVERHEID.Gemeente/DC.creator">Culemborg</meta:user-defined>
    <meta:user-defined meta:name="OVERHEID.Informatietype/DC.type">officiële publicatie</meta:user-defined>
    <meta:user-defined meta:name="OVERHEIDop.Rubriek/DC.type">overige overheidsinformatie</meta:user-defined>
    <meta:user-defined meta:name="OVERHEID.Gemeente/OVERHEID.authority">Culemborg</meta:user-defined>
    <meta:user-defined meta:name="OVERHEID.Gemeente/DCTERMS.publisher">Culemborg</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Vaststelling Biodiversiteitsplan Culemborg</meta:user-defined>
    <meta:user-defined meta:name="DCTERMS.W3CDTF/DCTERMS.available">2021-08-05</meta:user-defined>
    <meta:user-defined meta:name="OVERHEIDop.externeBijlage">Biodiversiteitsplan Culemborg|exb-2021-47447</meta:user-defined>
    <meta:user-defined meta:name="DCTERMS.W3CDTF/OVERHEIDop.jaargang">2021</meta:user-defined>
    <meta:user-defined meta:name="OVERHEIDop.publicationIssue">264943</meta:user-defined>
    <meta:user-defined meta:name="OVERHEIDop.GmbID/DC.identifier">gmb-2021-264943</meta:user-defined>
    <meta:user-defined meta:name="OVERHEIDop.versieInformatie"/>
  </office:meta>
</office:document-meta>
</file>