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8 WONINGEN, EEN GEZAMENLIJKE RUIMTE EN 8 BERGINGEN, LUANALAAN 1 TOT EN MET 17 (ONEVEN)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8 woningen, een gemeenschappelijke ruimte en 8 bergingen op het perceel Luanalaan 1 tot en met 17 (oneven) te Heerenveen (26 januar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6390</text:span><text:line-break/><text:date style:data-style-name="dag" text:fixed="true" text:date-value="2021-01-28"/><text:line-break/><text:date style:data-style-name="jaar" text:fixed="true" text:date-value="2021-0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390</text:span><text:date style:data-style-name="nicedate" text:fixed="true" text:date-value="2021-0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390</text:span><text:date style:data-style-name="nicedate" text:fixed="true" text:date-value="2021-0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4/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3375.462 552168.551</meta:user-defined>
    <meta:user-defined meta:name="DC.title">VERLENING OMGEVINGSVERGUNNING, BOUWEN VAN 8 WONINGEN, EEN GEZAMENLIJKE RUIMTE EN 8 BERGINGEN, LUANALAAN 1 TOT EN MET 17 (ONEVEN) HEERENVEEN</meta:user-defined>
    <meta:user-defined meta:name="OVERHEID.PostcodeHuisnummer/OVERHEIDop.postcodeHuisnummer">8448TJ 6</meta:user-defined>
    <meta:user-defined meta:name="OVERHEIDop.straatnaam">Luanalaan</meta:user-defined>
    <meta:user-defined meta:name="OVERHEIDop.woonplaats">Heerenveen</meta:user-defined>
    <meta:user-defined meta:name="DCTERMS.W3CDTF/DCTERMS.available">2021-01-28</meta:user-defined>
    <meta:user-defined meta:name="DCTERMS.W3CDTF/OVERHEIDop.jaargang">2021</meta:user-defined>
    <meta:user-defined meta:name="OVERHEIDop.publicationIssue">26390</meta:user-defined>
    <meta:user-defined meta:name="OVERHEIDop.GmbID/DC.identifier">gmb-2021-26390</meta:user-defined>
    <meta:user-defined meta:name="OVERHEIDop.versieInformatie"/>
  </office:meta>
</office:document-meta>
</file>