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ijdelijk verkeersbesluit t.b.v. de reconstructie van de Trichterweg en een gedeelte van de Maastrichterstraat vanaf 30 augustus 2021.</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span text:style-name="nadrukcur"/>
          </text:p>
            <text:p text:style-name="common-al">Het college van burgemeester en wethouders</text:p>
            <text:p text:style-name="common-al">van de gemeente Brunssum</text:p>
            <text:p text:style-name="common-al">Het college is voornemens om de Trichterweg en een gedeelte van de Maastrichterstraat te reconstrueren.</text:p>
            <text:p text:style-name="common-al">De aanleiding is de afname van de verkeersintensiteit door de realisering van de N300, klachten over te hoog gereden snelheden, discomfort van de weg, te weinig oversteek voorzieningen en de fietsveiligheid.</text:p>
            <text:p text:style-name="common-al">Het wegprofiel zal worden aangepast met gescheiden fietspaden, parkeerstrook en oversteekvoorzieningen inclusief verticale snelheidsremmers en 2 slingers om de snelheid te remmen vanwege te lange rechtstanden.</text:p>
            <text:p text:style-name="common-al">De rotonde met de Marebosjesweg komt hierdoor te vervallen en alle zijaansluitingen worden voorzien van zogenaamde inritconstructies.</text:p>
            <text:p text:style-name="common-al">Verder zal het openbaar vervoer op de rijbaan gaan halteren.</text:p>
            <text:p text:style-name="common-al">Er is overleg geweest met Arriva welke haar openbaar vervoer op de werkzaamheden zal aanpassen. </text:p>
            <text:p text:style-name="common-al"/>
            <text:p text:style-name="common-al">De wegwerkzaamheden zullen gefaseerd uitgevoerd worden om zoveel als mogelijk de percelen bereikbaar te houden en de overlast te beperken.</text:p>
            <text:p text:style-name="common-al">Fase 1;</text:p>
            <text:p text:style-name="common-al">De eerste fase start op 30 augustus 2021 in het wegvak Maastrichterstraat gelegen tussen de Platanendreef en de Servatiusstraat en duurt tot eind september 2021.</text:p>
            <text:p text:style-name="common-al">Fase 2;</text:p>
            <text:p text:style-name="common-al">De 2e fase sluit hierop aan in het wegvak Maastrichterstraat gelegen tussen de Servatiusstraat en de Marebosjesweg en duurt tot eind oktober 2021.</text:p>
            <text:p text:style-name="common-al">Fase 3;</text:p>
            <text:p text:style-name="common-al">De 3e fase wordt gesplit in 2 gedeelten en sluit aan op fase 2 in het wegvak Trichterweg gelegen tussen de Marbosjesweg en de Wijenweg en duurt tot medio november 2021.</text:p>
            <text:p text:style-name="common-al">Fase 4;</text:p>
            <text:p text:style-name="common-al">De 4e fase wordt gesplitst in 2 gedeeltes en sluit aan op fase 3 in het wegvak Trichterweg gelegen tussen de Wijenweg en de Akerstraat –noord en duurt t/m</text:p>
            <text:p text:style-name="common-al">24 december 2021.</text:p>
            <text:p text:style-name="common-al">De werkzaamheden starten op 30 augustus 2021 en zullen naar verwachting t/m 24 december 2021 gaan duren.</text:p>
            <text:p text:style-name="common-al">Er zal een omleiding worden opgezet..</text:p>
            <text:p text:style-name="common-al">Gelet op de bepalingen van de Wegenverkeerswet, het reglement Verkeersregels en Verkeerstekens 1990 en het besluit Administratieve Bepalingen inzake het Wegverkeer (BABW, 1994), dient op grond van artikel 15, eerste lid, van de Wegenverkeerswet 1994 en het gestelde in artikel 37 BABW een verkeersbesluit te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
            <text:span text:style-name="nadrukvet">Overwegingen ten aanzien van het besluit:</text:span>
          </text:p>
            <text:p text:style-name="common-al">De Trichterweg en de Maastrichterstraat hebben een wegprofiel wat hogere snelheden uitlokt. </text:p>
            <text:p text:style-name="common-al">Dit heeft geleid tot klachten over te hard rijden door het verkeer. Tevens is er een ongevallen beeld met fietsers ontstaan.</text:p>
            <text:p text:style-name="common-al">Op grond van artikel 2 lid a. WvW; het verzekeren van de veiligheid op de weg hoopt het college met de reconstructie van de Trichterweg en een gedeelte van de  Maastrichterstraat de huidige klachten weg te nemen. </text:p>
            <text:p text:style-name="common-al">Overeenkomstig artikel 24 van het Besluit administratieve bepalingen inzake het wegverkeer is overleg gepleegd met de korpschef van Politie-eenheid Limburg, district Parkstad Limburg, basisteam Brunssum-Landgraaf.</text:p>
            <text:p text:style-name="common-al"/>
            <text:p text:style-name="common-al">
            <text:span text:style-name="nadrukvet">Besluit:</text:span>
          </text:p>
            <text:p text:style-name="common-al">Op grond van vorenstaande overwegingen besluiten burgemeester en wethouders;</text:p>
            <text:p text:style-name="common-al">de firma Besix toestemming te verlenen om de Trichterweg en een gedeelte van de Maastrichterstraat te sluiten voor het doorgaand verkeer van 30 augustus 07.00u. t/m 24 december 2021,17.00u voor de realisatie van de reconstructie van de Trichterweg en een gedeelte van de Maastrichterstraat, of zoveel langer door onvoorziene omstandigheden of korter hiervoor benodigd zal zijn.</text:p>
            <text:p text:style-name="common-al">Er wordt een omleiding ingesteld en in stand gehouden.</text:p>
            <text:p text:style-name="common-al">Per fase worden gepaste verkeersmaatregelen getroffen om de bereikbaarheid van de percelen van de Trichterweg en de Maastrichterstraat te waarborgen.</text:p>
            <text:p text:style-name="common-al">E.e.a. conform het gestelde in de richtlijnen CROW 96b. </text:p>
            <text:p text:style-name="common-al">Het geheel (afsluitingen en omleidingen) worden uitgevoerd conform bijgaande tekeningen: </text:p>
            <text:p text:style-name="common-al">De afsluiting zal worden ingesteld middels het plaatsen van de navolgende verkeersbesluit plichtige bebording: C01</text:p>
            <text:p text:style-name="common-al"/>
            <text:p text:style-name="common-al"/>
            <text:p text:style-name="common-al"/>
            <text:p text:style-name="common-al"/>
            <text:p text:style-name="common-al">Zulks onder de navolgende voorwaarden:</text:p>
            <text:p text:style-name="common-al">-  alle bebording dient te worden uitgevoerd conform RVV 1990/BABW, klasse II (retro reflecterend), publicatie 96 B CROW en richtlijnen bewegwijzering deel II niet-autosnelwegen, hoofdstuk 6.1 tot en met 6.4; </text:p>
            <text:p text:style-name="common-al">-  de zorg en de instandhouding van deze maatregel is te allen tijde de verantwoordelijkheid van de ontheffing houder;</text:p>
            <text:p text:style-name="common-al">-  de ontheffing houder, waaraan uitvoering van deze maatregel is opgelegd, dient zelf zorg te dragen voor de benodigde bebording c.q. afzettingen;</text:p>
            <text:p text:style-name="common-al">-  betrokken omwonenden dienen wanneer zij door deze verkeersmaatregel belemmerd worden 2 weken van tevoren op de hoogte te worden gebracht;</text:p>
            <text:p text:style-name="common-al">-  de ontheffing houder dient de gemeente te vrijwaren van iedere aanspraak op schade, die ten gevolge van het uitvoeren of het in werking zijn van deze maatregel mocht ontstaan;</text:p>
            <text:p text:style-name="common-al">-   aanwijzingen gegeven door ambtenaren van politie en/of hulpdiensten dienen onverwijld opgevolgd te worden.</text:p>
            <text:p text:style-name="common-al">Op grond van vorenstaande overwegingen besluiten burgemeester en wethouders tot het reconstrueren van de Merkelbeekerstraat met behoud van het huidige verkeersregime. De uitvoering zal fasegewijs worden uitgevoerd. </text:p>
            <text:p text:style-name="common-al">Iedere belanghebbende kan bezwaar maken tegen dit besluit. Wilt u bezwaar maken? Stuur dan een brief aan het college van burgemeester en wethouders binnen 6 weken na de dag van bekendmaking van het besluit in de Staatscourant. Maakt u later bezwaar, dan nemen we uw bezwaar mogelijk niet in behandeling.</text:p>
            <text:p text:style-name="common-al">De brief stuurt u naar:</text:p>
            <text:p text:style-name="common-al">Gemeente Brunssum</text:p>
            <text:p text:style-name="common-al">Postbus 250</text:p>
            <text:p text:style-name="common-al">6440 AG Brunssum</text:p>
            <text:p text:style-name="common-al">Ook kunt u digitaal bezwaar maken via: <text:a xlink:href="http://www.brunssum.nl/" xlink:type="simple">www.brunssum.nl</text:a>. U moet hiervoor in het bezit zijn van een DigiD. </text:p>
            <text:p text:style-name="common-al">In de brief schrijft u:</text:p>
            <text:p text:style-name="common-al">• uw naam en adres;</text:p>
            <text:p text:style-name="common-al">• de datum waarop u de brief stuurt;</text:p>
            <text:p text:style-name="common-al">• met welk besluit u het niet eens bent;</text:p>
            <text:p text:style-name="common-al">• waarom u het daarmee niet eens bent;</text:p>
            <text:p text:style-name="common-al">• uw handtekening;</text:p>
            <text:p text:style-name="common-al">• of u in aanmerking wilt komen voor een vergoeding van uw kosten, als uw bezwaar gegrond wordt verklaard.</text:p>
            <text:p text:style-name="common-al">
            <text:span text:style-name="nadrukvet">Spoedeisend belang  </text:span>
          </text:p>
            <text:p text:style-name="common-al">Ook als u bezwaar maakt, mag het besluit al worden uitgevoerd. Wilt u dat juist voorkomen en heeft u daarvoor een spoedeisend belang? Dan kunt u een voorlopige voorziening vragen bij de rechtbank Limburg. Hoe u dat doet leest u op: <text:a xlink:href="http://www.rechtspraak.nl/" xlink:type="simple">www.rechtspraak.nl</text:a>. </text:p>
            <text:p text:style-name="common-al">
            <text:span text:style-name="nadrukvet">Meer informatie</text:span>
          </text:p>
            <text:p text:style-name="common-al">Wilt u meer informatie? Lees dan de folder “Bezwaar en beroep tegen een beslissing van de overheid” op: <text:a xlink:href="https://www.rijksoverheid.nl/documenten/brochures/2015/04/14/bezwaar-en-beroep-tegen-een-beslissing-van-de-overheid" xlink:type="simple">https://www.rijksoverheid.nl</text:a></text:p>
            <text:p text:style-name="common-al">Brunssum, 5 augustus 2021</text:p>
            <text:p text:style-name="last-al"/>
            <text:p text:style-name="tekst_bottom"/>
          </text:section>
        </text:section>
        <text:section text:name="regeling-sluiting_id1-3-2-3" text:style-name="regeling-sluiting">
          <text:section text:name="ondertekening_id1-3-2-3-1">
            <text:p><text:span text:style-name="functie">Het college van burgemeester en wethouders van Brunssum,</text:span></text:p>
            <text:p><text:span text:style-name="functie">krachtens ondermandaat, </text:span></text:p>
            <text:p><text:span text:style-name="functie"/></text:p>
            <text:p><text:span text:style-name="functie">Coördinator Civiele Techniek</text:span></text:p>
            <text:p><text:span text:style-name="functie">N. Willem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unssum</text:p>
            </table:table-cell>
            <table:table-cell office:value-type="string" table:style-name="header.C">
              <text:p text:style-name="headerright"><text:span text:style-name="nr">Nr. 263805</text:span><text:line-break/><text:date style:data-style-name="dag" text:fixed="true" text:date-value="2021-08-05"/><text:line-break/><text:date style:data-style-name="jaar" text:fixed="true" text:date-value="2021-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63805</text:span><text:date style:data-style-name="nicedate" text:fixed="true" text:date-value="2021-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63805</text:span><text:date style:data-style-name="nicedate" text:fixed="true" text:date-value="2021-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8/xml/MC-DRP-VB-Web-CB.xml</meta:user-defined>
    <meta:user-defined meta:name="OVERHEID.Gemeente/DC.creator">Brunssum</meta:user-defined>
    <meta:user-defined meta:name="OVERHEID.Gemeente/OVERHEID.authority">Brunssum</meta:user-defined>
    <meta:user-defined meta:name="OVERHEID.Informatietype/DC.type">officiële publicatie</meta:user-defined>
    <meta:user-defined meta:name="OVERHEIDop.Rubriek/DC.type">verkeersbesluit of -mededeling</meta:user-defined>
    <meta:user-defined meta:name="OVERHEID.Gemeente/DCTERMS.publisher">Brunssum</meta:user-defined>
    <meta:user-defined meta:name="OVERHEID.TaxonomieBeleidsagendaDecentraal/OVERHEID.category">Verkeer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VereisteVanBesluit/OVERHEIDvb.vereisteVanBesluit">Het bepaalde in artikel 37 van het BABW</meta:user-defined>
    <meta:user-defined meta:name="OVERHEIDvb.VereisteVanBesluit/OVERHEIDvb.vereisteVanBesluit">Wegenverkeerswet 1994, art. 15, lid 1</meta:user-defined>
    <meta:user-defined meta:name="DCTERMS.alternative">Gemeente Brunssum - Reconstructie - Trichterweg</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Weggebruiker/OVERHEIDvb.weggebruiker">fietsers</meta:user-defined>
    <meta:user-defined meta:name="OVERHEIDop.verkeersbordcode">C1</meta:user-defined>
    <dc:language>nl</dc:language>
    <meta:user-defined meta:name="OVERHEIDop.locatietype/OVERHEIDop.gebiedsmarkering">Adres</meta:user-defined>
    <meta:user-defined meta:name="OVERHEIDop.locatietype/OVERHEIDop.gebiedsmarkering">Adres</meta:user-defined>
    <meta:user-defined meta:name="DC.title">Tijdelijk verkeersbesluit t.b.v. de reconstructie van de Trichterweg en een gedeelte van de Maastrichterstraat vanaf 30 augustus 2021.</meta:user-defined>
    <meta:user-defined meta:name="DCTERMS.W3CDTF/DCTERMS.available">2021-08-05</meta:user-defined>
    <meta:user-defined meta:name="OVERHEIDop.externeBijlage">Tekening 01-02 afsluiting en omleiding |exb-2021-47237</meta:user-defined>
    <meta:user-defined meta:name="OVERHEIDop.externeBijlage">Tekening 02-02 afsluiting en omleiding|exb-2021-47238</meta:user-defined>
    <meta:user-defined meta:name="OVERHEIDop.externeBijlage">Tekening 03-02 afsluiting en omleiding|exb-2021-47239</meta:user-defined>
    <meta:user-defined meta:name="OVERHEIDop.externeBijlage">Tekening 04-02 afsluiting en omleiding|exb-2021-47240</meta:user-defined>
    <meta:user-defined meta:name="OVERHEIDop.externeBijlage">Tekening 06-02 afsluiting en omleiding|exb-2021-47241</meta:user-defined>
    <meta:user-defined meta:name="OVERHEIDop.externeBijlage">Tekening 07-02 afsluiting en omleiding|exb-2021-47242</meta:user-defined>
    <meta:user-defined meta:name="DCTERMS.W3CDTF/OVERHEIDop.jaargang">2021</meta:user-defined>
    <meta:user-defined meta:name="OVERHEIDop.publicationIssue">263805</meta:user-defined>
    <meta:user-defined meta:name="OVERHEIDop.GmbID/DC.identifier">gmb-2021-263805</meta:user-defined>
    <meta:user-defined meta:name="OVERHEIDop.versieInformatie"/>
  </office:meta>
</office:document-meta>
</file>