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enkellaagse uitbouw aan de achterzijde van de woning, Lijsterstraat 68 te Utrecht,  HZ_WABO-20-414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jsterstraat 68 te Utrecht</text:p>
            <text:p text:style-name="common-al">HZ_WABO-20-41485</text:p>
            <text:p text:style-name="common-al">Toelichting: het bouwen van een enkellaagse uitbouw aan de achterzijde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263</text:span><text:line-break/><text:date style:data-style-name="dag" text:fixed="true" text:date-value="2021-01-28"/><text:line-break/><text:date style:data-style-name="jaar" text:fixed="true" text:date-value="2021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263</text:span><text:date style:data-style-name="nicedate" text:fixed="true" text:date-value="2021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263</text:span><text:date style:data-style-name="nicedate" text:fixed="true" text:date-value="2021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469.03 456770.57</meta:user-defined>
    <meta:user-defined meta:name="DC.title">Verlenging beslistermijn omgevingsvergunning, het bouwen van een enkellaagse uitbouw aan de achterzijde van de woning, Lijsterstraat 68 te Utrecht,  HZ_WABO-20-41485</meta:user-defined>
    <meta:user-defined meta:name="OVERHEID.PostcodeHuisnummer/OVERHEIDop.postcodeHuisnummer">3514TE 68</meta:user-defined>
    <meta:user-defined meta:name="OVERHEIDop.straatnaam">Lijsterstraat</meta:user-defined>
    <meta:user-defined meta:name="OVERHEIDop.woonplaats">Utrecht</meta:user-defined>
    <meta:user-defined meta:name="DCTERMS.W3CDTF/DCTERMS.available">2021-01-28</meta:user-defined>
    <meta:user-defined meta:name="DCTERMS.W3CDTF/OVERHEIDop.jaargang">2021</meta:user-defined>
    <meta:user-defined meta:name="OVERHEIDop.publicationIssue">26263</meta:user-defined>
    <meta:user-defined meta:name="OVERHEIDop.GmbID/DC.identifier">gmb-2021-26263</meta:user-defined>
    <meta:user-defined meta:name="OVERHEIDop.versieInformatie"/>
  </office:meta>
</office:document-meta>
</file>