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rt Haanstrahof 10 1087D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Bert Haanstrahof 10 1087DL Amsterdam</text:p>
            <text:p text:style-name="common-al">Omschrijving: realiseren van een dakopbouw met dakterras, bouwkundig splitsen van de 3e en 4e verdieping tot twee woningen en wijzigen van brandcompartimentering</text:p>
            <text:p text:style-name="common-al">Datum ontvangst: 17-06-2021</text:p>
            <text:p text:style-name="common-al">Zaaknummer: Z2021-O003187</text:p>
            <text:p text:style-name="common-al">OLO nummer: 617310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2342</text:span><text:line-break/><text:date style:data-style-name="dag" text:fixed="true" text:date-value="2021-08-04"/><text:line-break/><text:date style:data-style-name="jaar" text:fixed="true" text:date-value="2021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2342</text:span><text:date style:data-style-name="nicedate" text:fixed="true" text:date-value="2021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2342</text:span><text:date style:data-style-name="nicedate" text:fixed="true" text:date-value="2021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1-O003187</meta:user-defined>
    <meta:user-defined meta:name="DCTERMS.abstract">realiseren van een dakopbouw met dakterras, bouwkundig splitsen van de 3e en 4e verdieping tot twee woningen en wijzigen van brandcompartimentering </meta:user-defined>
    <dc:language>nl</dc:language>
    <meta:user-defined meta:name="OVERHEIDop.locatietype/OVERHEIDop.gebiedsmarkering">Punt</meta:user-defined>
    <meta:user-defined meta:name="DC.title">Aanvraag omgevingsvergunning Bert Haanstrahof 10 1087DL Amsterdam</meta:user-defined>
    <meta:user-defined meta:name="DCTERMS.W3CDTF/DCTERMS.available">2021-08-04</meta:user-defined>
    <meta:user-defined meta:name="DCTERMS.W3CDTF/OVERHEIDop.jaargang">2021</meta:user-defined>
    <meta:user-defined meta:name="OVERHEIDop.publicationIssue">262342</meta:user-defined>
    <meta:user-defined meta:name="OVERHEIDop.GmbID/DC.identifier">gmb-2021-262342</meta:user-defined>
    <meta:user-defined meta:name="OVERHEIDop.versieInformatie"/>
  </office:meta>
</office:document-meta>
</file>