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 (VERVANGING), WJITTERINGSWEI 122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) op het perceel Wjitteringswei 122 te Aldeboarn (26-07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1870</text:span><text:line-break/><text:date style:data-style-name="dag" text:fixed="true" text:date-value="2021-08-04"/><text:line-break/><text:date style:data-style-name="jaar" text:fixed="true" text:date-value="2021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1870</text:span><text:date style:data-style-name="nicedate" text:fixed="true" text:date-value="2021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1870</text:span><text:date style:data-style-name="nicedate" text:fixed="true" text:date-value="2021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WONING (VERVANGING), WJITTERINGSWEI 122 ALDEBOARN</meta:user-defined>
    <meta:user-defined meta:name="DCTERMS.W3CDTF/DCTERMS.available">2021-08-04</meta:user-defined>
    <meta:user-defined meta:name="DCTERMS.W3CDTF/OVERHEIDop.jaargang">2021</meta:user-defined>
    <meta:user-defined meta:name="OVERHEIDop.publicationIssue">261870</meta:user-defined>
    <meta:user-defined meta:name="OVERHEIDop.GmbID/DC.identifier">gmb-2021-261870</meta:user-defined>
    <meta:user-defined meta:name="OVERHEIDop.versieInformatie"/>
  </office:meta>
</office:document-meta>
</file>