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vereenkomst grondexploitatie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Burgemeester en wethouders zijn op 26 juli 2021 een overeenkomst aangegaan over grondexploitatie ten behoeve van de realisatie van 31 wooneenheden met alle daarbij behorende (infrastructurele) voorzieningen. </text:p>
            <text:p text:style-name="al">De overeenkomst heeft betrekking op de percelen, kadastraal bekend gemeente Venray sectie M, nummers 1640, 71, 1641, 1642, 1643, 1714 en 1644,<text:span text:style-name="nadrukvet"/>gelegen nabij Kerkweg/Ringweg te Ysselsteyn, gemeente Venray, te Ysselsteyn.</text:p>
            <text:p text:style-name="al">Het exploitatiegebied heeft een grootte van ca. 7.844 m2. U kunt de zakelijke beschrijving van de inhoud van deze overeenkomst gedurende vier weken vanaf deze publicatiedatum inzien op het gemeentehuis van Venray.</text:p>
            <text:p text:style-name="al"/>
            <text:p text:style-name="al"/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260992</text:span><text:line-break/><text:date style:data-style-name="dag" text:fixed="true" text:date-value="2021-08-05"/><text:line-break/><text:date style:data-style-name="jaar" text:fixed="true" text:date-value="2021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0992</text:span><text:date style:data-style-name="nicedate" text:fixed="true" text:date-value="2021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0992</text:span><text:date style:data-style-name="nicedate" text:fixed="true" text:date-value="2021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3.7/xml/MC-DRP-OverigeInformatie-Web-CB.xml</meta:user-defined>
    <meta:user-defined meta:name="OVERHEID.Gemeente/DC.creator">Venray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Venray</meta:user-defined>
    <meta:user-defined meta:name="OVERHEID.Gemeente/DCTERMS.publisher">Venray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Punt</meta:user-defined>
    <meta:user-defined meta:name="DC.title">Overeenkomst grondexploitatie</meta:user-defined>
    <meta:user-defined meta:name="DCTERMS.W3CDTF/DCTERMS.available">2021-08-05</meta:user-defined>
    <meta:user-defined meta:name="DCTERMS.W3CDTF/OVERHEIDop.jaargang">2021</meta:user-defined>
    <meta:user-defined meta:name="OVERHEIDop.publicationIssue">260992</meta:user-defined>
    <meta:user-defined meta:name="OVERHEIDop.GmbID/DC.identifier">gmb-2021-260992</meta:user-defined>
    <meta:user-defined meta:name="OVERHEIDop.versieInformatie"/>
  </office:meta>
</office:document-meta>
</file>