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e Omgevingsvisie 1.0 Heerenveen</text:p>
      <text:section text:name="regeling_id1-3-2" text:style-name="regeling">
        <text:section text:name="aanhef_id1-3-2-1" text:style-name="aanhef">
          <text:section text:name="preambule_id1-3-2-1-1" text:style-name="preambule">
            <text:p text:style-name="al">Burgemeester en wethouders van Heerenveen maken bekend dat de gemeenteraad op 8 juli 2021 de Omgevingsvisie Heerenveen 1.0 heeft vastgesteld. </text:p>
            <text:p text:style-name="al"/>
            <text:p text:style-name="al">
            <text:span text:style-name="nadrukvet">Omgevingsvisie Heerenveen 1.0</text:span>
          </text:p>
            <text:p text:style-name="al">In de Omgevingsvisie Heerenveen is vastgelegd welke toekomstige ontwikkelingen de gemeente ziet met betrekking tot de fysieke leefomgeving. De Omgevingsvisie geldt voor de hele gemeente Heerenveen en geeft richting aan ontwikkelingen in de fysieke leefomgeving. Onderwerpen als landschap, wonen, verkeer, water, milieu, erfgoed, duurzame energie en gezondheid komen aan bod. Het gaat hier om een visie voor de lange termijn, gericht op de jaren 2030 en 2040. </text:p>
            <text:p text:style-name="al">In de Omgevingsvisie is een gebiedsgerichte uitwerking gemaakt van de verschillende kwaliteiten, opgaven en ambities. Deze uitwerking vormt straks een beleidsmatige afwegingskader voor (bouw)plannen die niet passen binnen het toekomstige Omgevingsplan (nu nog bestemmingsplan).</text:p>
            <text:p text:style-name="al"/>
            <text:p text:style-name="al">
            <text:span text:style-name="nadrukvet">Inzage</text:span>
          </text:p>
            <text:p text:style-name="al">U kunt de vastgestelde Omgevingsvisie Heerenveen 1.0 met ingang van 6 augustus 2021, gedurende zes weken, inzien op de volgende plaatsen: </text:p>
            <text:p text:style-name="al">1. als PDF-bestand via de gemeentelijke website <text:a xlink:href="http://www.mijnkijkopheerenveen.nl" xlink:type="simple">www.mijnkijkopheerenveen.nl</text:a> </text:p>
            <text:p text:style-name="al">2. via de landelijke website <text:a xlink:href="http://www.ruimtelijkeplannen.nl/" xlink:type="simple">www.ruimtelijkeplannen.nl</text:a>. Op deze laatstgenoemde website selecteert u het tabblad ‘Structuurvisie’, waarna u de mogelijkheid heeft de Omgevingsvisie en de bijbehorende stukken op te roepen de naam of het planid-nummer (NL.IMRO.0074.SVHeerenveen-VG01).</text:p>
            <text:p text:style-name="al">3. bij de receptie van het gemeentehuis, Crackstraat 2 te Heerenveen. In verband met de corona-pandemie wordt u verzocht om hiervoor een afspraak te maken via het telefoonnummer 140513</text:p>
            <text:p text:style-name="al"/>
            <text:p text:style-name="al">
            <text:span text:style-name="nadrukvet">Beroep</text:span>
          </text:p>
            <text:p text:style-name="al">Tegen de Omgevingsvisie kan geen beroep worden ingesteld.</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8176</text:span><text:line-break/><text:date style:data-style-name="dag" text:fixed="true" text:date-value="2021-08-05"/><text:line-break/><text:date style:data-style-name="jaar" text:fixed="true" text:date-value="2021-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8176</text:span><text:date style:data-style-name="nicedate" text:fixed="true" text:date-value="2021-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8176</text:span><text:date style:data-style-name="nicedate" text:fixed="true" text:date-value="2021-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DC.source">hoofdstuk 2 van de Wet ruimtelijke ordening]|[1.0:c:BWBR0020449&amp;hoofdstuk=2&amp;g=2021-07-01</meta:user-defined>
    <dc:language>nl</dc:language>
    <meta:user-defined meta:name="OVERHEIDop.locatietype/OVERHEIDop.gebiedsmarkering">Gemeente</meta:user-defined>
    <meta:user-defined meta:name="DC.title">Vastgestelde Omgevingsvisie 1.0 Heerenveen</meta:user-defined>
    <meta:user-defined meta:name="DCTERMS.W3CDTF/DCTERMS.available">2021-08-05</meta:user-defined>
    <meta:user-defined meta:name="OVERHEIDop.externeBijlage">Omgevingsvisie 1.0|exb-2021-46641</meta:user-defined>
    <meta:user-defined meta:name="DCTERMS.W3CDTF/OVERHEIDop.jaargang">2021</meta:user-defined>
    <meta:user-defined meta:name="OVERHEIDop.publicationIssue">258176</meta:user-defined>
    <meta:user-defined meta:name="OVERHEIDop.GmbID/DC.identifier">gmb-2021-258176</meta:user-defined>
    <meta:user-defined meta:name="OVERHEIDop.versieInformatie"/>
  </office:meta>
</office:document-meta>
</file>