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VERANDEREN VAN EEN BEDRIJF, HASKERUITGANG 111,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bedrijf op het adres Haskeruitgang 111  te  Heerenveen</text:p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57709</text:span><text:line-break/><text:date style:data-style-name="dag" text:fixed="true" text:date-value="2021-08-02"/><text:line-break/><text:date style:data-style-name="jaar" text:fixed="true" text:date-value="2021-08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57709</text:span><text:date style:data-style-name="nicedate" text:fixed="true" text:date-value="2021-08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57709</text:span><text:date style:data-style-name="nicedate" text:fixed="true" text:date-value="2021-08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1.16/xml/MC-DRP-Melding-Web-ZM.xml</meta:user-defined>
    <meta:user-defined meta:name="OVERHEID.Gemeente/DC.creator">Heerenveen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MELDING WET MILIEUBEHEER, VERANDEREN VAN EEN BEDRIJF, HASKERUITGANG 111, HEERENVEEN</meta:user-defined>
    <meta:user-defined meta:name="DCTERMS.W3CDTF/DCTERMS.available">2021-08-02</meta:user-defined>
    <meta:user-defined meta:name="DCTERMS.W3CDTF/OVERHEIDop.jaargang">2021</meta:user-defined>
    <meta:user-defined meta:name="OVERHEIDop.publicationIssue">257709</meta:user-defined>
    <meta:user-defined meta:name="OVERHEIDop.GmbID/DC.identifier">gmb-2021-257709</meta:user-defined>
    <meta:user-defined meta:name="OVERHEIDop.versieInformatie"/>
  </office:meta>
</office:document-meta>
</file>