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Martin Ennalsstraat 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 vakken,    Martin Ennalsstraat 5,    
Martin Ennalsstraat 5 op 9-9, Locatie: Martin Ennalsstraat 5</text:p>
            <text:p text:style-name="common-al">Looptijd :-- t/m 10-09-2021</text:p>
            <text:p text:style-name="common-al">Verzonden naar aanvrager op: 28-07-2021</text:p>
            <text:p text:style-name="common-al">Kenmerk gemeente: Z/21/19455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vergunningen.dvl@amsterdam.nl?Subject=Dossier Z/21/1945504" xlink:type="simple">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854</text:span><text:line-break/><text:date style:data-style-name="dag" text:fixed="true" text:date-value="2021-08-02"/><text:line-break/><text:date style:data-style-name="jaar" text:fixed="true" text:date-value="2021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6854</text:span><text:date style:data-style-name="nicedate" text:fixed="true" text:date-value="2021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6854</text:span><text:date style:data-style-name="nicedate" text:fixed="true" text:date-value="2021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45504</meta:user-defined>
    <meta:user-defined meta:name="DCTERMS.abstract">tvm vakken, Martin Ennalsstraat 5, Martin Ennalsstraat 5 op 9-9, Martin Ennalsstraat 5</meta:user-defined>
    <dc:language>nl</dc:language>
    <meta:user-defined meta:name="OVERHEIDop.locatietype/OVERHEIDop.gebiedsmarkering">Punt</meta:user-defined>
    <meta:user-defined meta:name="DC.title">Besluit apv vergunning Verleend Martin Ennalsstraat 5</meta:user-defined>
    <meta:user-defined meta:name="DCTERMS.W3CDTF/DCTERMS.available">2021-08-02</meta:user-defined>
    <meta:user-defined meta:name="DCTERMS.W3CDTF/OVERHEIDop.jaargang">2021</meta:user-defined>
    <meta:user-defined meta:name="OVERHEIDop.publicationIssue">256854</meta:user-defined>
    <meta:user-defined meta:name="OVERHEIDop.GmbID/DC.identifier">gmb-2021-256854</meta:user-defined>
    <meta:user-defined meta:name="OVERHEIDop.versieInformatie"/>
  </office:meta>
</office:document-meta>
</file>