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20 WONINGEN (ISOLATIE DAK), HEECHFINNE 13 A, 15 EN 17, MELKERSPAED 13 EN 15, MIENEWEI 1, 2, 3, 4, 5, 6 EN 8 EN MOUNEDYK 13, 15, 17, 19, 21, 23, 25 EN 27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20 woningen (isolatie dak) op de percelen Heechfinne 13a, 15 en 17, Melkerspaed 13 en 15, Mienewei 1, 2, 3, 4, 5, 6 en 8 en Mounedyk 13, 15, 17, 19, 21, 23, 25 en 27 te Akkrum (indieningsdatum 04-06-2021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6745</text:span><text:line-break/><text:date style:data-style-name="dag" text:fixed="true" text:date-value="2021-07-30"/><text:line-break/><text:date style:data-style-name="jaar" text:fixed="true" text:date-value="2021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6745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6745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AANVRAAG OMGEVINGSVERGUNNING, VERANDEREN VAN 20 WONINGEN (ISOLATIE DAK), HEECHFINNE 13 A, 15 EN 17, MELKERSPAED 13 EN 15, MIENEWEI 1, 2, 3, 4, 5, 6 EN 8 EN MOUNEDYK 13, 15, 17, 19, 21, 23, 25 EN 27 TE AKKRUM</meta:user-defined>
    <meta:user-defined meta:name="DCTERMS.W3CDTF/DCTERMS.available">2021-07-30</meta:user-defined>
    <meta:user-defined meta:name="DCTERMS.W3CDTF/OVERHEIDop.jaargang">2021</meta:user-defined>
    <meta:user-defined meta:name="OVERHEIDop.publicationIssue">256745</meta:user-defined>
    <meta:user-defined meta:name="OVERHEIDop.GmbID/DC.identifier">gmb-2021-256745</meta:user-defined>
    <meta:user-defined meta:name="OVERHEIDop.versieInformatie"/>
  </office:meta>
</office:document-meta>
</file>