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zone30Julianakwartieri631cae88-a657-44e3-8830-840631f208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Instellen 30 km/h-zone Julianakwartier</text:p>
      <text:section text:name="regeling_id1-3-2" text:style-name="regeling">
        <text:section text:name="aanhef_id1-3-2-1" text:style-name="aanhef">
          <text:section text:name="afkondiging_id1-3-2-1-1" text:style-name="afkondiging">
            <text:p text:style-name="afkondiging_top"/>
            <text:p text:style-name="al">Nr. 2021-204759</text:p>
            <text:p text:style-name="al">Burgemeester en wethouders van Apeldoorn;</text:p>
            <text:p text:style-name="al">gelet op het bepaalde in de Wegenverkeerswet 1994 (hierna: WVW 1994), het Reglement Verkeersregels en Verkeerstekens 1990 (hierna: RVV 1990) en het Besluit Administratieve Bepalingen inzake het Wegverkeer (hierna: BABW).</text:p>
          </text:section>
        </text:section>
        <text:section text:name="regeling-tekst_id1-3-2-2" text:style-name="regeling-tekst">
          <text:section text:name="tekst_id1-3-2-2-1" text:style-name="tekst">
            <text:p text:style-name="tussenkopcur">Overwegende:</text:p>
            <text:p text:style-name="common-al">dat de wijk Julianakwartier een nieuwbouw woonwijk is en bestaat uit de straten: Berg en Boschstraat, Dokter Vlaanderenlaan en de Dokter Rodbardlaan;</text:p>
            <text:p text:style-name="common-al">dat de wegen in de wijk Julianakwartier gelegen zijn binnen de bebouwde kom van Apeldoorn;</text:p>
            <text:p text:style-name="common-al">dat de wegen in beheer zijn bij de gemeente Apeldoorn;</text:p>
            <text:p text:style-name="common-al">dat om, in combinatie met het veelvuldige en over de gehele weglengte oversteekgedrag, de verkeersveiligheid te vergroten en de verkeersregels in overeenstemming met de weginrichting te laten komen, de Berg en Boschstraat, de Dokter Vlaanderenlaan en de Dokter Rodbardlaan als een 30 km/h-zone wordt bestempeld;</text:p>
            <text:p text:style-name="common-al">dat de straten een erftoegangsweg zijn en ook als zodanig zijn ingericht;</text:p>
            <text:p text:style-name="common-al">dat de Koning Lodewijklaan al is opgenomen in de 30 km/h zone, waardoor het een uitbreiding van deze zone wordt;</text:p>
            <text:p text:style-name="common-al">dat het Julianakwartier aan de Oostzijde wordt ontsloten door de Sprengenweg een 50 km/u weg;</text:p>
            <text:p text:style-name="common-al">dat de bovengenoemde wegen, wegen zijn als bedoeld in artikel 18, lid 1 onder d van de WVW 1994;</text:p>
            <text:p text:style-name="common-al">dat gelet op dit artikel het college van burgemeester en wethouders van Apeldoorn bevoegd is verkeersbesluiten te nemen voor de genoemde wegen;</text:p>
            <text:p text:style-name="common-al">dat de bevoegdheid voor het nemen van verkeersbesluiten door het college van burgemeester en wethouders van Apeldoorn in het mandaat- en volmachtregister van de afdeling Ruimtelijk Ontwerp en Realisatie van de gemeente Apeldoorn d.d. 29 september 2020 gemandateerd is aan het afdelingshoofd Ruimtelijk Ontwerp en Realisatie;</text:p>
            <text:p text:style-name="common-al">dat gelet op artikel 12 van het BABW voor het plaatsen of verwijderen van de in dit artikel genoemde verkeerstekens een verkeersbesluit is vereist;</text:p>
            <text:p text:style-name="common-al">dat gelet op artikel 2 van de WVW 1994 de genoemde verkeersmaatregelen strekken tot het verzekeren van de veiligheid op de weg, het in stand houden van de weg en het waarborgen van de bruikbaarheid daarvan alsmede het zoveel mogelijk waarborgen van de vrijheid van het verkeer;</text:p>
            <text:p text:style-name="common-al">dat gelet op artikel 24 van het BABW overleg is gevoerd met de gemandateerde van de korpschef van de politie, Eenheid Oost Nederland;</text:p>
            <text:p text:style-name="common-al">dat de politie een positief advies heeft afgegeven voor het nemen van dit besluit.</text:p>
            <text:p text:style-name="tussenkopcur">Situatieschets:</text:p>
            <text:p text:style-name="common-al">
            <draw:frame><draw:text-box><text:section text:name="plaatje_id1-3-2-2-1-17-1" text:style-name="plaatje">
              <text:p text:style-name="illustratie_id1-3-2-2-1-17-1-1"><draw:frame draw:style-name="illustratie_id1-3-2-2-1-17-1-1" text:anchor-type="paragraph" svg:width="120mm" svg:height="84.1mm"><draw:image xlink:href="Pictures/Situatieschetszone30Julianakwartieri631cae88-a657-44e3-8830-840631f20882.png" xlink:type="simple"/></draw:frame></text:p>
            </text:section></draw:text-box></draw:frame>
          </text:p>
            <text:p text:style-name="tussenkopcur">Het besluit:</text:p>
            <text:p text:style-name="last-al">Het college van burgemeester en wethouders besluit:</text:p>
            <text:list text:style-name="id1-3-2-2-1-20">
              <text:list-item text:style-override="id1-3-2-2-1-20-1">
                <text:number>1.</text:number>
                <text:p text:style-name="al">een maximumsnelheid van 30 km/h in te voeren voor de wegen in de wijk Julianakwartier door het plaatsen van de borden A1 en A2 van Bijlage I van het RVV 1990, te weten de zonevariant. De borden worden geplaatst langs de Berg en Boschweg en de Dokter Vlaanderenlaan, beide ter hoogte van de Sprengenweg</text:p>
              </text:list-item>
            </text:list>
            <text:p text:style-name="tekst_bottom"/>
          </text:section>
        </text:section>
        <text:section text:name="regeling-sluiting_id1-3-2-3" text:style-name="regeling-sluiting">
          <text:section text:name="ondertekening_id1-3-2-3-1">
            <text:p><text:span text:style-name="deze">Namens burgemeester en wethouders van Apeldoorn</text:span></text:p>
            <text:p><text:span text:style-name="ondertekening_naam">
            <text:span text:style-name="voornaam">Ing. J.C. </text:span>
            <text:span text:style-name="achternaam">Lagendijk</text:span>
          </text:span></text:p>
            <text:p><text:span text:style-name="functie">Afdelingshoofd Ruimtelijk Ontwerp en Realisatie</text:span></text:p>
          </text:section>
        </text:section>
        <text:section text:name="bezwaarschrift_id1-3-2-4" text:style-name="bezwaarschrift">
          <text:p text:style-name="bezwaarschrift_top"/>
          <text:p text:style-name="tussenkopcur">Bezwaarclausule</text:p>
          <text:p text:style-name="bezwaarschrift_al">Op grond van de Algemene wet bestuursrecht kunnen belanghebbenden binnen zes weken na bekendmaking van dit besluit een bezwaarschrift indienen bij het college van burgemeester en wethouders, t.a.v. de eenheid Veiligheid en Recht,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56183</text:span><text:line-break/><text:date style:data-style-name="dag" text:fixed="true" text:date-value="2021-07-30"/><text:line-break/><text:date style:data-style-name="jaar" text:fixed="true" text:date-value="2021-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6183</text:span><text:date style:data-style-name="nicedate" text:fixed="true" text:date-value="2021-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6183</text:span><text:date style:data-style-name="nicedate" text:fixed="true" text:date-value="2021-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peldoorn - Instellen 30 km/h zone - Julianakwarti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voetgangers</meta:user-defined>
    <meta:user-defined meta:name="OVERHEIDvb.Weggebruiker/OVERHEIDvb.weggebruiker">fietsers</meta:user-defined>
    <meta:user-defined meta:name="OVERHEIDvb.referentienummer">VKB21-32</meta:user-defined>
    <meta:user-defined meta:name="DCTERMS.abstract">Instellen zone 30 km/u voor de woonwijk Julianakwartier. Betreft de straten: Berg en Boschstraat, Dokter Vlaanderenlaan en de Dokter Rodbardlaan</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Instellen 30 km/h-zone Julianakwartier</meta:user-defined>
    <meta:user-defined meta:name="DCTERMS.W3CDTF/DCTERMS.available">2021-07-30</meta:user-defined>
    <meta:user-defined meta:name="DCTERMS.W3CDTF/OVERHEIDop.jaargang">2021</meta:user-defined>
    <meta:user-defined meta:name="OVERHEIDop.publicationIssue">256183</meta:user-defined>
    <meta:user-defined meta:name="OVERHEIDop.GmbID/DC.identifier">gmb-2021-256183</meta:user-defined>
    <meta:user-defined meta:name="OVERHEIDop.versieInformatie"/>
  </office:meta>
</office:document-meta>
</file>