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2 BOSSINGELS (ACHTER NUMMER 119) EN HET AANLEGGEN VAN 1 BOSSINGEL (NABIJ NUMMER 13), SCHOTERLANDSEWEG ACHTER NUMMER 119 TE OUDEHORNE EN BOSPAD NABIJ NUMMER 13 TE BONTEBO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2 bossingels (achter nummer 119) en het aanleggen van 1 bossingel (nabij nummer 13) op het perceel Schoterlandseweg achter nummer 119 te Oudehorne en Bospad nabij nummer 13 te Bontebok  (21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55383</text:span><text:line-break/><text:date style:data-style-name="dag" text:fixed="true" text:date-value="2021-07-30"/><text:line-break/><text:date style:data-style-name="jaar" text:fixed="true" text:date-value="2021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383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55383</text:span><text:date style:data-style-name="nicedate" text:fixed="true" text:date-value="2021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natuur</meta:user-defined>
    <meta:user-defined meta:name="OVERHEIDop.referentienummer">2021-35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AANLEGGEN VAN 2 BOSSINGELS (ACHTER NUMMER 119) EN HET AANLEGGEN VAN 1 BOSSINGEL (NABIJ NUMMER 13), SCHOTERLANDSEWEG ACHTER NUMMER 119 TE OUDEHORNE EN BOSPAD NABIJ NUMMER 13 TE BONTEBOK.</meta:user-defined>
    <meta:user-defined meta:name="DCTERMS.W3CDTF/DCTERMS.available">2021-07-30</meta:user-defined>
    <meta:user-defined meta:name="DCTERMS.W3CDTF/OVERHEIDop.jaargang">2021</meta:user-defined>
    <meta:user-defined meta:name="OVERHEIDop.publicationIssue">255383</meta:user-defined>
    <meta:user-defined meta:name="OVERHEIDop.GmbID/DC.identifier">gmb-2021-255383</meta:user-defined>
    <meta:user-defined meta:name="OVERHEIDop.versieInformatie"/>
  </office:meta>
</office:document-meta>
</file>