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IN 5 WONINGEN EN VERANDEREN VAN EEN BIJGEBOUW, HEIDEBUREN 11 TE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in 5 woningen en veranderen van een bijgebouw op het perceel Heideburen 11 te Heerenveen  (22-07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5207</text:span><text:line-break/><text:date style:data-style-name="dag" text:fixed="true" text:date-value="2021-07-30"/><text:line-break/><text:date style:data-style-name="jaar" text:fixed="true" text:date-value="2021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5207</text:span><text:date style:data-style-name="nicedate" text:fixed="true" text:date-value="2021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5207</text:span><text:date style:data-style-name="nicedate" text:fixed="true" text:date-value="2021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435</meta:user-defined>
    <dc:language>nl</dc:language>
    <meta:user-defined meta:name="OVERHEIDop.locatietype/OVERHEIDop.gebiedsmarkering">Adres</meta:user-defined>
    <meta:user-defined meta:name="DC.title">AANVRAAG OMGEVINGSVERGUNNING, VERANDEREN VAN EEN WONING IN 5 WONINGEN EN VERANDEREN VAN EEN BIJGEBOUW, HEIDEBUREN 11 TE HEERENVEEN.</meta:user-defined>
    <meta:user-defined meta:name="DCTERMS.W3CDTF/DCTERMS.available">2021-07-30</meta:user-defined>
    <meta:user-defined meta:name="DCTERMS.W3CDTF/OVERHEIDop.jaargang">2021</meta:user-defined>
    <meta:user-defined meta:name="OVERHEIDop.publicationIssue">255207</meta:user-defined>
    <meta:user-defined meta:name="OVERHEIDop.GmbID/DC.identifier">gmb-2021-255207</meta:user-defined>
    <meta:user-defined meta:name="OVERHEIDop.versieInformatie"/>
  </office:meta>
</office:document-meta>
</file>