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lhelminaparkie3aa4735-6759-4da8-b745-ba98e8b06a9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situatie Wilhelminapark en Vijverstraat na reconstructie.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2059 d.d. 28 juli 2021.</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 </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Het in standhouden van de weg en het waarborgen van de bruikbaarheid daarvan</text:p>
            <text:p text:style-name="common-al">• Het zoveel mogelijk waarborgen van de vrijheid van het verkeer</text:p>
            <text:p text:style-name="common-al"/>
            <text:p text:style-name="common-al">
            <text:span text:style-name="nadrukvet">Is het gewenst om</text:span>
          </text:p>
            <text:p text:style-name="common-al">De gewijzigde verkeerssituaties op het Wilhelminapark en Vijverstraat na reconstructie te regelen met verkeerstekens. Een en ander zoals weergegeven op de bijgevoegde tekening ‘Bebordingstekening Wilhelminapark’ met tekeningnummer 315894.</text:p>
            <text:p text:style-name="common-al"/>
            <text:p text:style-name="common-al">
            <text:span text:style-name="nadrukvet">Motivering</text:span>
          </text:p>
            <text:p text:style-name="common-al"/>
            <text:p text:style-name="common-al">
            <text:span text:style-name="nadrukcur">
              <text:span text:style-name="nadrukondlijn">Achtergrond</text:span>
            </text:span>
          </text:p>
            <text:p text:style-name="common-al">In 2021/2022 vindt er een reconstructie plaats van het Wilhelminapark en Vijverstraat onder andere in verband met de aanleg van een nieuw riool. Gezamenlijk met bewoners van het Wilhelminapark is het ontwerp tot stand gekomen. Het voorlopig ontwerp heeft op PlanBreda.nl gestaan voor commentaar. Eind 2020 is door het college het definitief ontwerp vastgesteld. </text:p>
            <text:p text:style-name="common-al"/>
            <text:p text:style-name="common-al">Er zijn verbeteringen doorgevoerd om de verkeersveiligheid te bevorderen. Zo worden de wegen beter ingericht conform 30 km/u inrichting waarbij rekening is gehouden met de aanwezige verkeersintensiteiten, aanwezigheid van de busroute en fietsroute van scholen en/of centrum. Asfalt wordt vervangen door klinkers, wegen worden smaller en er worden plateaus aangelegd op de kruisingen tussen de Wilhelminasingel en Generaal Maczekstraat (de weg tussen de vijvers).</text:p>
            <text:p text:style-name="common-al">Het kruispunt Helenastraat-Parkstraat-Wilhelminapark wordt aangepast, dit kruispunt werd door weggebruikers als onduidelijk en onveilig ervaren. De oplaadplaatsen voor elektrische auto’s worden verplaatst. Daarnaast worden een aantal aanpassingen gedaan waardoor de verkeerssituatie wijzigt. </text:p>
            <text:p text:style-name="common-al">In verband hiermee wordt de bebording aangepast en borden die overbodig zijn worden verwijderd. Dit verkeersbesluit betreft het verwijderen en plaatsen van verkeerstekens (verkeersborden en wegmarkeringen) waarbij er een wijziging van de huidige situatie is. </text:p>
            <text:p text:style-name="common-al"/>
            <text:p text:style-name="common-al">Op de tekening zijn nieuwe borden in kleur opgenomen en bestaande bebording die blijft staan in grijs. Borden met een kruis er doorheen worden verwijderd. Een en ander zoals weergegeven op de bijgevoegde tekening ‘Bebordingstekening Wilhelminapark’ met tekeningnummer 315894. In onderstaande tekst worden de verkeersmaatregelen toegelicht. </text:p>
            <text:p text:style-name="common-al"/>
            <text:p text:style-name="common-al">
            <text:span text:style-name="nadrukondlijn">Kruispunt Helenastraat-Parkstraat-Wilhelminapark. </text:span>
          </text:p>
            <text:p text:style-name="common-al">In de huidige situatie is er een vrij groot kruispunt waar het Wilhelminapark, Helenastraat en Parkstraat op aansluiten. Door weggebruikers wordt de situatie als onoverzichtelijk ervaren, het is een groot kruisingsvlak waar veel verkeersstromen tegelijk samen komen. In overleg met de direct omwonenden is besloten de Helenastraat aan te sluiten op de Parkstraat en niet meer op de kruising. Inrijden vanaf het Wilhelminapark richting de Helenastraat is daarmee niet meer mogelijk. Deze aanpassing zorgt voor een duidelijk, overzichtelijk, rustiger en verkeersveiliger kruispunt. De bebording wordt hierop aangepast. </text:p>
            <text:p text:style-name="common-al">De Parkstraat heeft eenrichtingsverkeer, verkeer vanuit de Helenastraat moet daarom verplicht rechtsaf slaan. Het bord D5r, gebod tot het volgen van de rijrichting die op het bord is aangegeven, wordt bij het kruispunt geplaatst. Op de Parkstraat wordt, het bord C02, eenrichtingsweg, in deze richting gesloten voor voertuigen, ruiters en geleiders van rij- of trekdieren of vee, verplaatst naar het einde van de (in de nieuwe situatie verlengde) middenberm van de Parkstraat. </text:p>
            <text:p text:style-name="common-al"/>
            <text:p text:style-name="common-al">
            <text:span text:style-name="nadrukondlijn">Kruispunt Wilhelminasingel-Vijverstraat en Vijverstraat. </text:span>
          </text:p>
            <text:p text:style-name="common-al">Op het kruispunt Wilhelminasingel-Vijverstraat wordt een inritconstructie aangelegd. Hieruit blijkt dat een 30 km zone wordt ingereden en de voorrangssituatie is hiermee geregeld waardoor voorrangsborden achterwege kunnen blijven. Het bord B6 in de Vijverstraat, verleen voorrang aan bestuurders op de kruisende weg, wordt hierdoor overbodig en wordt daarom verwijderd.</text:p>
            <text:p text:style-name="common-al">In de Vijverstraat worden de twee gereserveerde parkeerplaatsen voor het opladen van elektrische voertuigen verplaatst van het middenplein naar de langsparkeervakken ter hoogte van huisnummer 15. Hierdoor blijft het middenplein geheel vrij van obstakels en is deze vrij voor de weekmarkt. Er is gekozen voor de locatie voor huisnummer 15 omdat aan deze zijde van de Vijverstraat voornamelijk bedrijven zijn gevestigd. Hierbij wordt het bord E04, parkeergelegenheid, met onderbord met de tekst ‘alleen voor opladen elektrische voertuigen’ en het onderbord OB504, twee pijlen, geplaatst. </text:p>
            <text:p text:style-name="common-al"/>
            <text:p text:style-name="common-al">
            <text:span text:style-name="nadrukondlijn">Wilhelminapark</text:span>
            <text:span text:style-name="nadrukondlijn">, tussen Wilhelminasingel en </text:span>
            <text:span text:style-name="nadrukondlijn">Paul Windhausenweg</text:span>
            <text:span text:style-name="nadrukondlijn">.</text:span>
          </text:p>
            <text:p text:style-name="common-al">Bij het kruispunt ter hoogte van Wilhelminapark 25 wordt de grens van de 30 km zone verlegd tot voor het kruispunt (in plaats van na het kruispunt). De borden omtrent de 30km zone A1 30-zb, begin 30 km/u zone, en A2-30-ZE, einde 30km/u zone, worden hierheen verplaatst. De overtollige borden worden verwijderd. </text:p>
            <text:p text:style-name="common-al">Samen met de fysieke aanpassingen aan de inrichting van de weg en het aanleggen van twee plateaus (bij de kruising ter hoogte van Wilhelminapark 25 en bij de kruising met Paul Windhausenweg) wordt de 30 km/u zone duidelijker vorm gegeven.</text:p>
            <text:p text:style-name="common-al">De voorrangssituatie op de twee kruispunten blijft hetzelfde. Het Wilhelminapark, gedeelte tussen de Wilhelminasingel en Generaal Maczekstraat, heeft voorrang op de zijstraten. Ter nadere verduidelijking wordt ter hoogte van Wilhelminapark 46 het bord B6, verleen voorrang aan bestuurders op kruisende weg, bijgeplaatst, hierdoor ontstaat echter geen wijziging ten opzichte van de bestaande situatie.</text:p>
            <text:p text:style-name="common-al"/>
            <text:p text:style-name="common-al">Door de politie is aangegeven dat het volgens de richtlijnen niet gebruikelijk is de voorrang te regelen in een 30 km zone. Het betreft echter een bestaande situatie die formeel niet wijzigt door dit verkeersbesluit. </text:p>
            <text:p text:style-name="common-al">Bij het ontwerp is rekening gehouden met de hoge verkeersintensiteit (&gt; 8000 mvt/etmaal), 2 buslijnen en de weg vormt een belangrijke fietsroute naar 3 scholen en het centrum van de stad. De bestaande voor de fietsers aanliggende fietsstroken blijven gehandhaafd. Samen met het toevoegen van de plateaus, middengeleiders, andere type verharding (klinkers i.p.v. asfalt) en vergroening is er sprake van een duidelijke verkeerssituatie en zullen weggebruikers, ondanks de voorrangskruisingen, zich ervan bewust zijn te rijden op een 30 km/u weg. </text:p>
            <text:p text:style-name="common-al"/>
            <text:p text:style-name="common-al">Op de middengeleiders op het Wilhelminapark wordt het bord D02, gebod voor alle bestuurders het bord voorbij te gaan aan de zijde die de pijl aangeeft, geplaatst.</text:p>
            <text:p text:style-name="common-al"/>
            <text:p text:style-name="common-al">
            <text:span text:style-name="nadrukondlijn">Wilhelminapark-Paulinastraat-tot aan kruispunt </text:span>
            <text:span text:style-name="nadrukondlijn">Paul Windhausenweg</text:span>
            <text:span text:style-name="nadrukondlijn">. </text:span>
          </text:p>
            <text:p text:style-name="common-al">Het bord E1, parkeerverbod, met onderbord met twee pijlen ter hoogte van de Paulinastraat komt te vervallen omdat het Wilhelminapark binnen een zone komt te vallen waar betaald parkeren is. Binnen een betaald parkeren zone mag enkel in de vakken geparkeerd worden. Het bord E1 wordt hierdoor overbodig. </text:p>
            <text:p text:style-name="common-al">De twee gereserveerde parkeerplaatsen voor het opladen van elektrische voertuigen ter hoogte van Wilhelminapark 42-44 worden verplaatst naar de andere zijde van de rijbaan. Dit om de omgeving van het oorlogsmonument zoveel mogelijk vrij houden van belemmeringen in verband met vrij zicht en herdenkingen. Het bord E04, parkeergelegenheid, met onderbord met de tekst ‘alleen voor opladen elektrische voertuigen’ en het onderbord OB504, twee pijlen, wordt verplaatst naar de andere zijde van de rijbaan. </text:p>
            <text:p text:style-name="common-al"/>
            <text:p text:style-name="common-al">
            <text:span text:style-name="nadrukvet">Belangenafweging</text:span>
          </text:p>
            <text:p text:style-name="common-al"/>
            <text:p text:style-name="common-al">Bij het uitvoeren van groot onderhoud aan het Wilhelminapark en Vijverstraat worden diverse aanpassingen gedaan aan de aanleg en inrichting van de weg. Dit leidt tot aanpassingen in de verkeerstekens waarvoor dit verkeersbesluit wordt genomen.</text:p>
            <text:p text:style-name="common-al">Om de verkeersveiligheid te waarborgen is het nodig een aantal verkeerstekens te verwijderen en te (ver)plaatsen uit het oogpunt van de belangen die aan dit verkeersbesluit ten grondslag zijn gelegd (zie onder ‘Uit het oogpunt van’). De bruikbaarheid van de weg en de vrijheid van het verkeer blijven gewaarborgd, de verkeerssituatie is overzichtelijk en duidelijk. Om de verkeersveiligheid te waarborgen worden verkeerstekens geplaatst of verwijderd. Deze aanpassingen leiden niet tot onevenredig nadeel voor een of meer belanghebbenden. Het ontwerp is tot stand gekomen in samenspraak met omwonenden.</text:p>
            <text:p text:style-name="common-al"/>
            <text:p text:style-name="common-al">Niet is gebleken dat belanghebbenden onevenredig worden benadeeld dan wel dat door de te nemen maatregelen een onduidelijke verkeerssituatie zou ontstaa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 </text:p>
            <text:p text:style-name="common-al"/>
            <text:p text:style-name="common-al">
            <text:span text:style-name="nadrukvet">Besluiten</text:span>
          </text:p>
            <text:p text:style-name="common-al">I. In verband met de reconstructie Wilhelminapark-Vijverstraat de volgende verkeerstekens te plaatsen of te verwijderen op het Wilhelminapark en de Vijverstraat;</text:p>
            <text:p text:style-name="common-al"> 1. <text:span text:style-name="nadrukondlijn">Kruispunt Helenastraat-Parkstraat-Wilhelminapark. </text:span></text:p>
            <text:p text:style-name="common-al">- de rijrichting vanaf het Wilhelminapark richting de Helenastraat wordt opgeheven. De Helenastraat wordt aangesloten op de Parkstraat, verkeer vanuit de Helenastraat moet daarom verplicht rechtsaf slaan. Het bord D5r, gebod tot het volgen van de rijrichting die op het bord is aangegeven, wordt bij het kruispunt op de Helenastraat geplaatst;</text:p>
            <text:p text:style-name="common-al">- op de Parkstraat wordt, het bord C02, eenrichtingsweg, in deze richting gesloten voor voertuigen, ruiters en geleiders van rij- of trekdieren of vee, verplaatst naar het einde van de middenberm van de Parkstraat.</text:p>
            <text:p text:style-name="common-al"> 2. <text:span text:style-name="nadrukondlijn">Kruispunt Wilhelminasingel-Vijverstraat en Vijverstraat. </text:span></text:p>
            <text:p text:style-name="common-al">- het bord B6 in de Vijverstraat, verleen voorrang aan bestuurders op de kruisende weg, wordt verwijderd (de voorrangssituatie blijkt uit de inritconstructie);</text:p>
            <text:p text:style-name="common-al">- in de Vijverstraat worden de twee gereserveerde parkeerplaatsen voor het opladen van elektrische voertuigen verplaatst van het middenplein naar de langsparkeervakken ter hoogte van huisnummer 15. Hierbij wordt het bord E04, parkeergelegenheid, met onderbord met de tekst ‘alleen voor opladen elektrische voertuigen’ en het onderbord OB504, twee pijlen, geplaatst.</text:p>
            <text:p text:style-name="common-al">3. <text:span text:style-name="nadrukondlijn">Wilhelminapark</text:span><text:span text:style-name="nadrukondlijn"/><text:span text:style-name="nadrukondlijn">tussen Wilhelminasingel en Paul Windhausenweg</text:span><text:span text:style-name="nadrukondlijn">.</text:span></text:p>
            <text:p text:style-name="common-al">- bij het kruispunt Wilhelminapark nabij huisnummer 25 wordt de grens van de 30 km zone verlegd. De 30 km zone start nu voor het kruispunt in plaats van na het kruispunt. De borden omtrent de 30km zone A1 30-zb, begin 30 km/u zone, en A2-30-ZE, einde 30km/u zone, worden hierheen verplaatst. De borden omtrent de 30 km zone in het Wilhelminapark ter hoogte van huisnummer 25 worden hierdoor overbodig en worden verwijderd;</text:p>
            <text:p text:style-name="common-al">- op de middengeleiders op het Wilhelminapark wordt het bord D02, gebod voor alle bestuurders het bord voorbij te gaan aan de zijde die de pijl aangeeft, geplaatst.</text:p>
            <text:p text:style-name="common-al">4. <text:span text:style-name="nadrukondlijn">Wilhelminapark-Paulinastraat-tot aan kruispunt Paul Windhausenweg</text:span>. </text:p>
            <text:p text:style-name="common-al">- het bord E1, parkeerverbod, met onderbord met twee pijlen ter hoogte van de Paulinastraat wordt verwijderd;</text:p>
            <text:p text:style-name="common-al">- de twee gereserveerde parkeerplaatsen voor het opladen van elektrische voertuigen ter hoogte van Wilhelminapark 42-44 worden verplaatst naar de andere zijde van de rijbaan. Het bord E04, parkeergelegenheid, met onderbord met de tekst ‘alleen voor opladen elektrische voertuigen’ en het onderbord OB504, twee pijlen, wordt verplaatst naar de andere zijde van de rijbaan.</text:p>
            <text:p text:style-name="common-al"/>
            <text:p text:style-name="common-al">II. Een en ander overeenkomstig tekening, ‘Bebordingstekening Wilhelminapark’ met tekeningnummer 315894, welke onderdeel uitmaakt van dit besluit.</text:p>
            <text:p text:style-name="common-al"/>
            <text:p text:style-name="common-al">III. De datum van openbaarmaking van dit verkeersbesluit te bepalen op 28 juli 2021.</text:p>
            <text:p text:style-name="common-al"/>
            <text:p text:style-name="common-al"/>
            <text:p text:style-name="common-al">Breda, 28 juli 2021.</text:p>
            <text:p text:style-name="common-al"/>
            <text:p text:style-name="common-al"/>
            <text:p text:style-name="common-al">Hoogachtend,</text:p>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hr. van Oosteru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Verkeerssituatie Wilhelminapark en Vijverstraat na reconstructie’</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text:span>
            <text:span text:style-name="nadrukvet">t</text:span>
            <text:span text:style-name="nadrukvet"> besluit</text:span>
          </text:p>
            <text:p text:style-name="common-al">Tekening ‘Bebordingstekening Wilhelminapark’ met tekeningnummer 315894.</text:p>
            <text:p text:style-name="common-al"/>
            <text:p text:style-name="last-al">
            <draw:frame><draw:text-box><text:section text:name="plaatje_id1-3-2-2-1-114-1" text:style-name="plaatje">
              <text:p text:style-name="illustratie_id1-3-2-2-1-114-1-1"><draw:frame draw:style-name="illustratie_id1-3-2-2-1-114-1-1" text:anchor-type="paragraph" svg:width="153mm" svg:height="99.11320754716981mm"><draw:image xlink:href="Pictures/Wilhelminaparkie3aa4735-6759-4da8-b745-ba98e8b06a93.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4-1-1" style:parent-style-name="Standard">
      <style:paragraph-properties style:line-spacing="0mm" style:text-autospace="none" ofo:line-height="0.001cm"/>
    </style:style>
    <style:style style:family="graphic" style:name="illustratie_id1-3-2-2-1-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51975</text:span><text:line-break/><text:date style:data-style-name="dag" text:fixed="true" text:date-value="2021-07-28"/><text:line-break/><text:date style:data-style-name="jaar" text:fixed="true" text:date-value="2021-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1975</text:span><text:date style:data-style-name="nicedate" text:fixed="true" text:date-value="2021-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51975</text:span><text:date style:data-style-name="nicedate" text:fixed="true" text:date-value="2021-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Verkeerssituatie Wilhelminapark en Vijverstraat na reconstructie. </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021-002059 d.d. 28 juli 2021.</meta:user-defined>
    <meta:user-defined meta:name="DCTERMS.abstract">De gewijzigde verkeerssituaties op het Wilhelminapark en Vijverstraat na reconstructie te regelen met verkeerstekens. </meta:user-defined>
    <meta:user-defined meta:name="OVERHEIDop.verkeersbordcode">A1</meta:user-defined>
    <meta:user-defined meta:name="OVERHEIDop.verkeersbordcode">A2</meta:user-defined>
    <meta:user-defined meta:name="OVERHEIDop.verkeersbordcode">B6</meta:user-defined>
    <meta:user-defined meta:name="OVERHEIDop.verkeersbordcode">D2</meta:user-defined>
    <meta:user-defined meta:name="OVERHEIDop.verkeersbordcode">D5</meta:user-defined>
    <meta:user-defined meta:name="OVERHEIDop.verkeersbordcode">E4</meta:user-defined>
    <dc:language>nl</dc:language>
    <meta:user-defined meta:name="OVERHEIDop.locatietype/OVERHEIDop.gebiedsmarkering">Weg</meta:user-defined>
    <meta:user-defined meta:name="OVERHEIDop.locatietype/OVERHEIDop.gebiedsmarkering">Weg</meta:user-defined>
    <meta:user-defined meta:name="DC.title">Verkeerssituatie Wilhelminapark en Vijverstraat na reconstructie.</meta:user-defined>
    <meta:user-defined meta:name="DCTERMS.W3CDTF/DCTERMS.available">2021-07-28</meta:user-defined>
    <meta:user-defined meta:name="OVERHEIDop.externeBijlage">Tekening Wilhelminapark|exb-2021-45815</meta:user-defined>
    <meta:user-defined meta:name="DCTERMS.W3CDTF/OVERHEIDop.jaargang">2021</meta:user-defined>
    <meta:user-defined meta:name="OVERHEIDop.publicationIssue">251975</meta:user-defined>
    <meta:user-defined meta:name="OVERHEIDop.GmbID/DC.identifier">gmb-2021-251975</meta:user-defined>
    <meta:user-defined meta:name="OVERHEIDop.versieInformatie"/>
  </office:meta>
</office:document-meta>
</file>