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eyer Anslostraat 9-H en Reyer Anslostraat 5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4 PV, Reyer Anslostraat 5-9, 12-08-2021, Locatie: Reyer Anslostraat 9-H en Reyer Anslostraat 5B</text:p>
            <text:p text:style-name="common-al">Looptijd :-- t/m 12-08-2021</text:p>
            <text:p text:style-name="common-al">Verzonden naar aanvrager op: 22-07-2021</text:p>
            <text:p text:style-name="common-al">Kenmerk gemeente: Z/21/1944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vergunningen.dvl@amsterdam.nl?Subject=Dossier Z/21/1944130" xlink:type="simple">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7496</text:span><text:line-break/><text:date style:data-style-name="dag" text:fixed="true" text:date-value="2021-07-27"/><text:line-break/><text:date style:data-style-name="jaar" text:fixed="true" text:date-value="2021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7496</text:span><text:date style:data-style-name="nicedate" text:fixed="true" text:date-value="2021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7496</text:span><text:date style:data-style-name="nicedate" text:fixed="true" text:date-value="2021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4130</meta:user-defined>
    <meta:user-defined meta:name="DCTERMS.abstract">TVM 4 PV, Reyer Anslostraat 5-9, 12-08-2021, Reyer Anslostraat 9-H en Reyer Anslostraat 5B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 Reyer Anslostraat 9-H en Reyer Anslostraat 5B</meta:user-defined>
    <meta:user-defined meta:name="DCTERMS.W3CDTF/DCTERMS.available">2021-07-27</meta:user-defined>
    <meta:user-defined meta:name="DCTERMS.W3CDTF/OVERHEIDop.jaargang">2021</meta:user-defined>
    <meta:user-defined meta:name="OVERHEIDop.publicationIssue">247496</meta:user-defined>
    <meta:user-defined meta:name="OVERHEIDop.GmbID/DC.identifier">gmb-2021-247496</meta:user-defined>
    <meta:user-defined meta:name="OVERHEIDop.versieInformatie"/>
  </office:meta>
</office:document-meta>
</file>