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
            <text:p text:style-name="al">Nr: D.21.1471218</text:p>
            <text:p text:style-name="al"/>
            <text:p text:style-name="al">Onderwerp: Renovatie Leeuwarderstraatweg Heerenveen-Nieuwebrug</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text:p>
              </text:list-item>
            </text:list>
            <text:p text:style-name="al">dat het om onderhoud technische redenen noodzakelijk wordt geacht dat de Leeuwarderstraatweg tussen de Omweg en Nieuwebrug opnieuw worden geasfalteerd;</text:p>
            <text:p text:style-name="al">dat de bovengenoemde weg worden gebruikt als erftoegangsweg 60 km;</text:p>
            <text:p text:style-name="al">dat de bovengenoemde wegen gefaseerd in 4 fasen (deels) worden afgesloten voor al het verkeer tijdens asfalteringswerkzaamheden;</text:p>
            <text:p text:style-name="al">dat het doorgaande verkeer tijdens de werkzaamheden wordt omgeleid;</text:p>
            <text:p text:style-name="al">dat fase 1 werkzaamheden betreft in een weekend op het wegvak vanaf de drempel Nieuwebrug tot Leeuwarderstraatweg 105; </text:p>
            <text:p text:style-name="al">dat fase 2 werkzaamheden betreft in een weekend op het wegvak vanaf de Leeuwarderstraatweg 105 tot het viaduct A7;</text:p>
            <text:p text:style-name="al">dat fase 3 werkzaamheden betreft in een weekend op het gehele wegvak van de Leeuwarderstraatweg vanaf Nieuwebrug tot viaduct A7;</text:p>
            <text:p text:style-name="al">dat fase 4 werkzaamheden betreft op werkdagen op het gehele wegvak Leeuwarderstraatweg vanaf Nieuwebrug tot viaduct A7;</text:p>
            <text:p text:style-name="al">dat woningen en bedrijven in de weekenden tijdens de uitvoering van fase 1, 2 en 3 in de hiervoor aangegeven periode zeer beperkt bereikbaar zijn, e.e.a. in overleg met de aannemer. </text:p>
            <text:p text:style-name="al">dat woningen en bedrijven tijdens de uitvoering van de werkzaamheden in fase 4 gewoon bereikbaar zijn;</text:p>
            <text:p text:style-name="al">dat de werkzaamheden in de periode tussen 1 september 2021 en 1 december 2021 plaatsvinden of zoveel eerder als mogelijk is of later als nodig blijkt;</text:p>
            <text:p text:style-name="al">dat dit verkeersbesluit binnen de (wettelijk) voorgeschreven periode van 6 weken ter inzage legging kan vallen;</text:p>
            <text:p text:style-name="al">dat de bewoners en bedrijven door middel van nieuwsbrieven op de hoogte worden gesteld van de komende werkzaamheden en de daarmee gepaard gaande (mogelijke) overlast;</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Door plaatsing van de borden C1 volgens het RVV 1990 de Leeuwarderstraatweg tussen de Omweg en Nieuwebrug gefaseerd (deels) gesloten te verklaren in beide richtingen voor voertuigen, ruiters en geleiders van rij- of trekdieren of vee. De maatregelen gelden in de periode tussen 1 september 2021 en 1 december 2021 of zoveel eerder of later noodzakelijk wordt geacht.</text:p>
              </text:list-item>
              <text:list-item text:style-override="id1-3-2-2-1-2-2">
                <text:number>2.</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22 juli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5565</text:span><text:line-break/><text:date style:data-style-name="dag" text:fixed="true" text:date-value="2021-07-26"/><text:line-break/><text:date style:data-style-name="jaar" text:fixed="true" text:date-value="2021-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5565</text:span><text:date style:data-style-name="nicedate" text:fixed="true" text:date-value="2021-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45565</text:span><text:date style:data-style-name="nicedate" text:fixed="true" text:date-value="2021-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DCTERMS.alternative">Gemeente Heerenveen - Renovatie Leeuwarderstraatweg - Leeuwarderstraatweg tussen Heerenveen-Nieuwebrug</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1.1471218</meta:user-defined>
    <meta:user-defined meta:name="DCTERMS.abstract">Renovatie Leeuwarderstraatweg Heerenveen-Nieuwebrug</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1-07-26</meta:user-defined>
    <meta:user-defined meta:name="DCTERMS.W3CDTF/OVERHEIDop.jaargang">2021</meta:user-defined>
    <meta:user-defined meta:name="OVERHEIDop.publicationIssue">245565</meta:user-defined>
    <meta:user-defined meta:name="OVERHEIDop.GmbID/DC.identifier">gmb-2021-245565</meta:user-defined>
    <meta:user-defined meta:name="OVERHEIDop.versieInformatie"/>
  </office:meta>
</office:document-meta>
</file>