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
            <text:p text:style-name="al">Nr: D.21.1452685</text:p>
            <text:p text:style-name="al"/>
            <text:p text:style-name="al">Onderwerp: Kadewerkzaamheden Ds. Veenweg tussen It Sluske De Knipe en Bontebok</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het om onderhoud technische redenen noodzakelijk wordt geacht dat de kade van de Compagnonsvaart langs de Ds. Veenweg noord- en zuidzijde tussen It Sluske in De Knipe en Bontebok op een vijftal locaties wordt vervangen door een stalen damwand met houten voorhang; </text:p>
            <text:p text:style-name="al">dat tevens de bruggen aan beide zijden omkaderd worden met een houten damwand;</text:p>
            <text:p text:style-name="al">de beide wegen ten noorden en zuiden van de Compagnonsvaart tussen It Sluske in De Knipe en Bontebok worden gebruikt als erftoegangsweg;</text:p>
            <text:p text:style-name="al">dat de bovengenoemde wegen tijdens de kadewerkzaamheden gefaseerd in 5 fasen worden afgesloten voor het verkeer;</text:p>
            <text:p text:style-name="al">dat het doorgaande verkeer tijdens de werkzaamheden wordt omgeleid;</text:p>
            <text:p text:style-name="al">dat per fase een algehele afsluiting geldt voor het betreffende deel van de weg;</text:p>
            <text:p text:style-name="al">dat woningen en bedrijven tijdens de uitvoering van de verschillende fases in de hiervoor aangegeven periode beperkt bereikbaar zijn, e.e.a. in overleg met de aannemer;</text:p>
            <text:p text:style-name="al">dat de werkzaamheden in de periode tussen 16 augustus 2021 en 1 maart 2022 plaatsvinden of zoveel eerder als later noodzakelijk wordt geacht;</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de borden C1 volgens het RVV 1990 de Ds. Veenweg ten noorden en zuiden van de Compagnonsvaart tussen It Sluske in De Knipe en Bontebok gefaseerd (deels) gesloten te verklaren in beide richtingen voor voertuigen, ruiters en geleiders van rij- of trekdieren of vee. De maatregelen gelden in de periode tussen 16 augustus 2021 en 1 maart 2022 of zoveel eerder of later noodzakelijk wordt geacht.</text:p>
              </text:list-item>
              <text:list-item text:style-override="id1-3-2-2-1-1-2">
                <text:number>2.</text:number>
                <text:p text:style-name="al">Dit besluit wordt gepubliceerd in het Gemeenteblad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22 juli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5542</text:span><text:line-break/><text:date style:data-style-name="dag" text:fixed="true" text:date-value="2021-07-26"/><text:line-break/><text:date style:data-style-name="jaar" text:fixed="true" text:date-value="2021-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5542</text:span><text:date style:data-style-name="nicedate" text:fixed="true" text:date-value="2021-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5542</text:span><text:date style:data-style-name="nicedate" text:fixed="true" text:date-value="2021-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DCTERMS.alternative">Gemeente Heerenveen - Kadewerkzaamheden Ds. Veenweg - Ds. Veenweg tussen It Sluske De Knipe en Bontebok</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D.21.1452685</meta:user-defined>
    <meta:user-defined meta:name="DCTERMS.abstract">Kadewerkzaamheden Ds. Veenweg tussen It Sluske De Knipe en Bontebok</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1-07-26</meta:user-defined>
    <meta:user-defined meta:name="DCTERMS.W3CDTF/OVERHEIDop.jaargang">2021</meta:user-defined>
    <meta:user-defined meta:name="OVERHEIDop.publicationIssue">245542</meta:user-defined>
    <meta:user-defined meta:name="OVERHEIDop.GmbID/DC.identifier">gmb-2021-245542</meta:user-defined>
    <meta:user-defined meta:name="OVERHEIDop.versieInformatie"/>
  </office:meta>
</office:document-meta>
</file>