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ieter Aertszstraat 8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Pieter Aertszstraat 84-88, 29-07-2021, Locatie: Pieter Aertszstraat 88-H</text:p>
            <text:p text:style-name="common-al">Looptijd :-- t/m 29-07-2021</text:p>
            <text:p text:style-name="common-al">Verzonden naar aanvrager op: 21-07-2021</text:p>
            <text:p text:style-name="common-al">Kenmerk gemeente: Z/21/19440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vergunningen.dvl@amsterdam.nl?Subject=Dossier Z/21/1944050" xlink:type="simple">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005</text:span><text:line-break/><text:date style:data-style-name="dag" text:fixed="true" text:date-value="2021-07-26"/><text:line-break/><text:date style:data-style-name="jaar" text:fixed="true" text:date-value="2021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5005</text:span><text:date style:data-style-name="nicedate" text:fixed="true" text:date-value="2021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5005</text:span><text:date style:data-style-name="nicedate" text:fixed="true" text:date-value="2021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44050</meta:user-defined>
    <meta:user-defined meta:name="DCTERMS.abstract">TVM, Pieter Aertszstraat 84-88, 29-07-2021, Pieter Aertszstraat 88-H</meta:user-defined>
    <dc:language>nl</dc:language>
    <meta:user-defined meta:name="OVERHEIDop.locatietype/OVERHEIDop.gebiedsmarkering">Punt</meta:user-defined>
    <meta:user-defined meta:name="DC.title">Besluit apv vergunning Verleend Pieter Aertszstraat 88-H</meta:user-defined>
    <meta:user-defined meta:name="DCTERMS.W3CDTF/DCTERMS.available">2021-07-26</meta:user-defined>
    <meta:user-defined meta:name="DCTERMS.W3CDTF/OVERHEIDop.jaargang">2021</meta:user-defined>
    <meta:user-defined meta:name="OVERHEIDop.publicationIssue">245005</meta:user-defined>
    <meta:user-defined meta:name="OVERHEIDop.GmbID/DC.identifier">gmb-2021-245005</meta:user-defined>
    <meta:user-defined meta:name="OVERHEIDop.versieInformatie"/>
  </office:meta>
</office:document-meta>
</file>