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ijziging openbare hoorzitting Commissie bezwaarschriften gemeente Heerenveen 26 juli 2021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/>
            <text:p text:style-name="al">18.45 uur behandeling bezwaarschrift tegen de verleende omgevingsvergunning voor het realiseren van een logiesfunctie in een kerk op de locatie Schoterlandsweg 95 te Hoornsterzwaag (pop-up slaapbelevingen, tijdelijk voor 5 jaar, strijdig gebruik)</text:p>
            <text:p text:style-name="al"/>
            <text:p text:style-name="al">19.15 uur behandeling bezwaarschriften tegen de verleende omgevingsvergunningen voor het bouwen van woningen op de adressen Peperstraat 55, Peperstraat 57, Peperstraat 59-61 en Wolvegasterweg 28-30 en Wolvegasterweg 32 te Heerenveen</text:p>
            <text:p text:style-name="al"/>
            <text:p text:style-name="al">19.45 uur behandeling bezwaarschrift tegen het opleggen van een last onder bestuursdwang Woningwet voor het adres Woudsterweg 2 te Heerenveen</text:p>
            <text:p text:style-name="al"/>
            <text:p text:style-name="al"/>
            <text:p text:style-name="al">Deze planning is onder voorbehoud. Het is mogelijk dat de hoorzittingen alsnog komen te vervallen of worden verplaatst.</text:p>
            <text:p text:style-name="al"/>
            <text:p text:style-name="al">In verband met de coronamaatregelen worden de hoorzittingen door middel van videobellen in Teams gehouden. Als u bij één van de hoorzittingen aanwezig wilt zijn als toehoorder, kunt u een e-mail sturen naar bezwaar@heerenveen.nl. U ontvangt dan per e-mail een uitnodiging met een link naar de vergadering.</text:p>
            <text:p text:style-name="al"/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p text:style-name="al"/>
          </text:section>
        </text:section>
        <text:section text:name="regeling-sluiting_id1-3-2-3" text:style-name="regeling-sluiting">
          <text:section text:name="ondertekening_id1-3-2-3-1">
            <text:p><text:span text:style-name="ondertekening_naam">
            <text:span text:style-name="voornaam"/>
            <text:span text:style-name="achternaam"/>
          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43709</text:span><text:line-break/><text:date style:data-style-name="dag" text:fixed="true" text:date-value="2021-07-23"/><text:line-break/><text:date style:data-style-name="jaar" text:fixed="true" text:date-value="2021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43709</text:span><text:date style:data-style-name="nicedate" text:fixed="true" text:date-value="2021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43709</text:span><text:date style:data-style-name="nicedate" text:fixed="true" text:date-value="2021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3.7/xml/MC-DRP-OverigeInformatie-Web-CB.xml</meta:user-defined>
    <meta:user-defined meta:name="OVERHEID.Gemeente/DC.creator">Heerenveen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Heerenveen</meta:user-defined>
    <meta:user-defined meta:name="OVERHEID.Gemeente/DCTERMS.publisher">Heerenveen</meta:user-defined>
    <meta:user-defined meta:name="OVERHEID.TaxonomieBeleidsagendaDecentraal/OVERHEID.category">Bestuur | Organisatie en beleid</meta:user-defined>
    <meta:user-defined meta:name="DCTERMS.abstract">agenda openbare hoorzitting commissie bezwaarschriften 26 juli 2021</meta:user-defined>
    <dc:language>nl</dc:language>
    <meta:user-defined meta:name="OVERHEIDop.locatietype/OVERHEIDop.gebiedsmarkering">Gemeente</meta:user-defined>
    <meta:user-defined meta:name="DC.title">Wijziging openbare hoorzitting Commissie bezwaarschriften gemeente Heerenveen 26 juli 2021</meta:user-defined>
    <meta:user-defined meta:name="DCTERMS.W3CDTF/DCTERMS.available">2021-07-23</meta:user-defined>
    <meta:user-defined meta:name="DCTERMS.W3CDTF/OVERHEIDop.jaargang">2021</meta:user-defined>
    <meta:user-defined meta:name="OVERHEIDop.publicationIssue">243709</meta:user-defined>
    <meta:user-defined meta:name="OVERHEIDop.GmbID/DC.identifier">gmb-2021-243709</meta:user-defined>
    <meta:user-defined meta:name="OVERHEIDop.versieInformatie"/>
  </office:meta>
</office:document-meta>
</file>