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anwijzeninvalidenparkeerplaatsiad579f67-b950-49e0-afbe-47845bd9630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style:num-suffix="" text:bullet-char="​" text:level="1">
        <style:list-level-properties text:min-label-width="10mm"/>
      </text:list-level-style-bullet>
    </text:list-style>
    <text:list-style style:name="id1-3-2-2-1-39-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anwijzen twee algemene invalidenparkeerplaatsen aan de Laan van Broekhuijzen in Bunnik</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
          </text:p>
            <text:p text:style-name="common-al"/>
            <text:p text:style-name="common-al">
            <text:span text:style-name="nadrukcur">Burgemeester en Wethouders van de gemeente Bunnik</text:span>
          </text:p>
            <text:p text:style-name="common-al">
            <text:span text:style-name="nadrukvet">Overwegingen ten aanzien van het besluit</text:span>
          </text:p>
            <text:p text:style-name="common-al">
            <text:span text:style-name="nadrukvet">Situatie:</text:span>
          </text:p>
            <text:p text:style-name="common-al">
            <draw:frame><draw:text-box><text:section text:name="plaatje_id1-3-2-2-1-6-1" text:style-name="plaatje">
              <text:p text:style-name="illustratie_id1-3-2-2-1-6-1-1"><draw:frame draw:style-name="illustratie_id1-3-2-2-1-6-1-1" text:anchor-type="paragraph" svg:width="153mm" svg:height="80.73396226415095mm"><draw:image xlink:href="Pictures/Aanwijzeninvalidenparkeerplaatsiad579f67-b950-49e0-afbe-47845bd96308.jpg" xlink:type="simple"/></draw:frame></text:p>
            </text:section></draw:text-box></draw:frame>
            <text:span text:style-name="nadrukvet"/>
          </text:p>
            <text:p text:style-name="common-al">Gelet op:</text:p>
            <text:p text:style-name="common-al">• de bepalingen in de Wegenverkeerswet 1994 (WVW);</text:p>
            <text:p text:style-name="common-al">• de bepalingen van het Reglement Verkeersregels en Verkeerstekens 1990 (RVV);</text:p>
            <text:p text:style-name="common-al">• de bepalingen van het Besluit Administratieve Bepalingen inzake het Wegverkeer (BABW);</text:p>
            <text:p text:style-name="common-al">• de Algemene wet bestuursrecht (Awb);</text:p>
            <text:p text:style-name="common-al">• de mandaatregeling van de gemeente Bunnik. </text:p>
            <text:p text:style-name="common-al"/>
            <text:p text:style-name="common-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mmon-al"/>
            <text:p text:style-name="common-al">Volgens artikel 18, eerste lid, onder d, van de Wegenverkeerswet 1994 is het college voor burgemeester en wethouder het bevoegd gezag voor het nemen van verkeersbesluiten op andere wegen dan die van het rijk, de provincie of het waterschap. De betrokkenen wegen in dit besluit zijn in het beheer en eigendom van de gemeente Bunnik.</text:p>
            <text:p text:style-name="common-al"/>
            <text:p text:style-name="common-al">
            <text:span text:style-name="nadrukvet">Grondslag:</text:span>
          </text:p>
            <text:p text:style-name="common-al">Artikel 15 Wegenverkeerswet en artikel 12 BABW.</text:p>
            <text:p text:style-name="common-al">Krachtens artikel 15 lid 1 van de Wegenverkeerswet 1994 dient er een verkeersbesluit te worden genomen voor de plaatsing of verwijdering van de in artikel 12 van het Besluit administratieve bepalingen inzake het wegverkeer opgenomen verkeerstekens, evenals voor onderborden voor zover daardoor een gebod of verbod ontstaat of wordt gewijzigd.</text:p>
            <text:p text:style-name="common-al"/>
            <text:p text:style-name="common-al">
            <text:span text:style-name="nadrukvet">Overwegingen ten aanzien van het besluit</text:span>
          </text:p>
            <text:p text:style-name="common-al"/>
            <text:p text:style-name="common-al">
            <text:span text:style-name="nadrukcur">Aanleiding</text:span>
          </text:p>
            <text:p text:style-name="common-al">Er is een aanvraag voor een algemene gehandicaptenparkeerplaats ingediend door de bewoners van de Laan van Broekhuijzen in Bunnik. De aanvraag voldoet aan de criteria zoals de gemeente deze hanteert voor het aanwijzen van een algemene gehandicaptenparkeerplaats. </text:p>
            <text:p text:style-name="common-al">Daarnaast is er sprake van hoge parkeerdruk rondom de woning en er zijn maar vier parkeerplaatsen, die vaak door andere mensen en personeel van de Weijer worden gebruikt. Er zijn in het gebouw drie mensen met een invalidenparkeerkaart en dus lastig om niet voor de deur te kunnen parkeren. Voor iemand slecht ter been is dat een probleem. Door het aanwijzen van twee algemene gehandicaptenparkeerplaats vlakbij het appartement is de loopafstand zo beperkt mogelijk voor de gebruiker(s) die slecht ter been is.</text:p>
            <text:p text:style-name="common-al"/>
            <text:p text:style-name="common-al"/>
            <text:p text:style-name="common-al">
            <text:span text:style-name="nadrukcur">Belangen en afwegingen:</text:span>
          </text:p>
            <text:p text:style-name="common-al">Aan dit verkeersbesluit liggen de volgende belangen, als bedoeld in artikel 2 van de Wegenverkeerswet 1994, ten grondslag:</text:p>
            <text:p text:style-name="common-al">het beschermen van weggebruikers en passagiers;</text:p>
            <text:p text:style-name="common-al">het zoveel mogelijk waarborgen van de vrijheid van het verkeer.</text:p>
            <text:p text:style-name="common-al"/>
            <text:p text:style-name="common-al"/>
            <text:p text:style-name="common-al">
            <text:span text:style-name="nadrukvet">Politieadvies</text:span>
          </text:p>
            <text:p text:style-name="common-al">In overeenstemming met artikel 24 van het Besluit administratieve bepalingen inzake het wegverkeer is er overleg geweest met de politie, district Midden Nederland. De politie stemt in met de maatregelen. (advies d.d. 08-07-2021)</text:p>
            <text:p text:style-name="common-al">
            <text:span text:style-name="nadrukvet">BESLUIT</text:span>
          </text:p>
            <text:p text:style-name="common-al">Het college heeft besloten tot:</text:p>
            <text:list text:style-name="id1-3-2-2-1-39">
              <text:list-item text:style-override="id1-3-2-2-1-39-1">
                <text:number>•</text:number>
                <text:p text:style-name="al">Het aanwijzen van twee algemene gehandicaptenparkeerplaats door het plaatsen van twee borden E6 (minder validen) ter hoogte van de appartementencomplex Laan van Broekhuijzen 14a tot 14v, overeenkomstig de bij dit besluit gevoegde tekening (zie figuur 1).</text:p>
              </text:list-item>
              <text:list-item text:style-override="id1-3-2-2-1-39-2">
                <text:number/>
                <text:p text:style-name="al"/>
              </text:list-item>
              <text:list-item text:style-override="id1-3-2-2-1-39-3">
                <text:number/>
                <text:p text:style-name="al"/>
              </text:list-item>
            </text:list>
            <text:p text:style-name="common-al"/>
            <text:p text:style-name="common-al">Odijk, 22 juli 2021,</text:p>
            <text:p text:style-name="last-al">Namens Burgemeester en wethouders van Bunnik,</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text:p>
            <text:p><text:span text:style-name="functie"/></text:p>
            <text:p><text:span text:style-name="functie">de heer I. Jawid</text:span></text:p>
            <text:p><text:span text:style-name="functie">Werkvoorbereider verkeerskundige Fysiek Domein</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Bezwaarmogelijkheid</text:p>
          <text:p text:style-name="bezwaarschrift_al">Tegen dit besluit staat bezwaar open. Heeft u opmerkingen, vragen of wilt u meer informatie over dit besluit, bel dan met de gemeente. Als u het niet eens bent met dit besluit, dan kunt u binnen zes weken na de dag van publicatie een bezwaarschrift indienen ter attentie van het college van burgemeester en wethouders van de gemeente Bunnik, Postbus 5, 3980 CA Bunnik. </text:p>
          <text:p text:style-name="bezwaarschrift_al">Zorgt u ervoor dat u het bezwaarschrift indient binnen zes weken is verzonden. Daarmee voorkomt u dat we uw bezwaarschrift niet meer kunnen behandelen. </text:p>
          <text:p text:style-name="bezwaarschrift_al">Het bezwaarschrift bevat in ieder geval:</text:p>
          <text:p text:style-name="bezwaarschrift_al">- uw naam en adres;</text:p>
          <text:p text:style-name="bezwaarschrift_al">-  datum en handtekening;</text:p>
          <text:p text:style-name="bezwaarschrift_al">- een omschrijving van het besluit waar het bezwaarschrift tegen gericht is (u kunt bijvoorbeeld datum en kenmerk van dit besluit vermelden of een kopie meesturen);</text:p>
          <text:p text:style-name="bezwaarschrift_al">- de reden waarom u bezwaar maakt.</text:p>
          <text:p text:style-name="bezwaarschrift_al"/>
          <text:p text:style-name="bezwaarschrift_al">Machtiging bij vertegenwoordiging</text:p>
          <text:p text:style-name="bezwaarschrift_al">Als iemand anders u vertegenwoordigt, is het nodig om een door u ondertekende machtiging bij het bezwaarschrift te voegen.</text:p>
          <text:p text:style-name="bezwaarschrift_al"/>
          <text:p text:style-name="bezwaarschrift_al">Digitaal indienen bezwaarschrift</text:p>
          <text:p text:style-name="bezwaarschrift_al">Het bezwaarschrift kunt u ook indienen met het webformulier (‘bezwaarschriftformulier’) via onze website www.bunnik.nl. Dit formulier kunt u vinden bij het onderwerp ‘online regelen’ op onze website. Voor deze wijze van indienen heeft u een elektronische handtekening (DigiD) nodig.</text:p>
          <text:p text:style-name="bezwaarschrift_al"/>
          <text:p text:style-name="bezwaarschrift_al">
          <text:span text:style-name="nadrukvet">Voorlopige voorziening aanvragen</text:span>
        </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Utrecht. </text:p>
          <text:p text:style-name="bezwaarschrift_al"/>
          <text:p text:style-name="bezwaarschrift_al">Het postadres is:</text:p>
          <text:p text:style-name="bezwaarschrift_al">Rechtbank Midden-Nederland, afdeling Bestuursrecht, voorlopige voorzieningen </text:p>
          <text:p text:style-name="bezwaarschrift_al">Postbus 16005</text:p>
          <text:p text:style-name="bezwaarschrift_al">3500 DA Utrecht.</text:p>
          <text:p text:style-name="bezwaarschrift_al"/>
          <text:p text:style-name="bezwaarschrift_al">U kunt het verzoek om voorlopige voorziening ook digitaal indienen via http://loket.rechtspraak.nl/bestuursrecht, hiervoor dient u te beschikken over een DigiD. Op de genoemde site is hierover meer informatie te vinden.</text:p>
          <text:p text:style-name="bezwaarschrift_al"/>
          <text:p text:style-name="bezwaarschrift_al">Kosten voorlopige voorziening</text:p>
          <text:p text:style-name="bezwaarschrift_al">Voor een voorlopige voorziening betaalt u griffierecht. Meer informatie hierover krijgt u van de griffie van de rechtbank.</text:p>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242407</text:span><text:line-break/><text:date style:data-style-name="dag" text:fixed="true" text:date-value="2021-07-22"/><text:line-break/><text:date style:data-style-name="jaar" text:fixed="true" text:date-value="2021-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2407</text:span><text:date style:data-style-name="nicedate" text:fixed="true" text:date-value="2021-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2407</text:span><text:date style:data-style-name="nicedate" text:fixed="true" text:date-value="2021-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Bunnik</meta:user-defined>
    <meta:user-defined meta:name="OVERHEID.Gemeente/OVERHEID.authority">Bunnik</meta:user-defined>
    <meta:user-defined meta:name="OVERHEID.Informatietype/DC.type">officiële publicatie</meta:user-defined>
    <meta:user-defined meta:name="OVERHEIDop.Rubriek/DC.type">verkeersbesluit of -mededeling</meta:user-defined>
    <meta:user-defined meta:name="OVERHEID.Gemeente/DCTERMS.publisher">Bunni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unnik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aanwijzen twee algemene invalidenparkeerplaatsen aan de Laan van Broekhuijzen in Bunnik</meta:user-defined>
    <meta:user-defined meta:name="DCTERMS.W3CDTF/DCTERMS.available">2021-07-22</meta:user-defined>
    <meta:user-defined meta:name="DCTERMS.W3CDTF/OVERHEIDop.jaargang">2021</meta:user-defined>
    <meta:user-defined meta:name="OVERHEIDop.publicationIssue">242407</meta:user-defined>
    <meta:user-defined meta:name="OVERHEIDop.GmbID/DC.identifier">gmb-2021-242407</meta:user-defined>
    <meta:user-defined meta:name="OVERHEIDop.versieInformatie"/>
  </office:meta>
</office:document-meta>
</file>