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RECLAME-UITING (VERVANGING), DOMELA NIEUWENHUISWEG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reclame-uiting (vervanging) op het perceel Domela Nieuwenhuisweg 3 te Heerenveen (12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0401</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401</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0401</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EEN RECLAME-UITING (VERVANGING), DOMELA NIEUWENHUISWEG 3 HEERENVEEN</meta:user-defined>
    <meta:user-defined meta:name="DCTERMS.W3CDTF/DCTERMS.available">2021-07-21</meta:user-defined>
    <meta:user-defined meta:name="DCTERMS.W3CDTF/OVERHEIDop.jaargang">2021</meta:user-defined>
    <meta:user-defined meta:name="OVERHEIDop.publicationIssue">240401</meta:user-defined>
    <meta:user-defined meta:name="OVERHEIDop.GmbID/DC.identifier">gmb-2021-240401</meta:user-defined>
    <meta:user-defined meta:name="OVERHEIDop.versieInformatie"/>
  </office:meta>
</office:document-meta>
</file>