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CONSTRUCTIE), COEHOORN VAN SCHELTINGAWEG 1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constructie) op het perceel Coehoorn van Scheltingaweg 18 te Heerenveen  (19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8722</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8722</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8722</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CONSTRUCTIE), COEHOORN VAN SCHELTINGAWEG 18 HEERENVEEN</meta:user-defined>
    <meta:user-defined meta:name="DCTERMS.W3CDTF/DCTERMS.available">2021-07-21</meta:user-defined>
    <meta:user-defined meta:name="DCTERMS.W3CDTF/OVERHEIDop.jaargang">2021</meta:user-defined>
    <meta:user-defined meta:name="OVERHEIDop.publicationIssue">238722</meta:user-defined>
    <meta:user-defined meta:name="OVERHEIDop.GmbID/DC.identifier">gmb-2021-238722</meta:user-defined>
    <meta:user-defined meta:name="OVERHEIDop.versieInformatie"/>
  </office:meta>
</office:document-meta>
</file>