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op 26 juli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18.45 uur behandeling bezwaarschrift tegen de verleende omgevingsvergunning voor het realiseren van een logiesfunctie in een kerk op de locatie Schoterlandsweg 95 te Hoornsterzwaag (pop-up slaapbelevingen, tijdelijk voor 5 jaar, strijdig gebruik)</text:p>
            <text:p text:style-name="al"/>
            <text:p text:style-name="al">19.15 uur behandeling bezwaarschriften tegen de verleende omgevingsvergunningen voor het bouwen van woningen op de adressen Peperstraat 55, Peperstraat 57, Peperstraat 59-61 en Wolvegasterweg 28-30 en Wolvegasterweg 32 te Heerenveen</text:p>
            <text:p text:style-name="al"/>
            <text:p text:style-name="al"/>
            <text:p text:style-name="al">Deze planning is onder voorbehoud. Het is mogelijk dat de hoorzittingen alsnog komen te vervallen of worden verplaatst. </text:p>
            <text:p text:style-name="al"/>
            <text:p text:style-name="al">In verband met de coronamaatregelen worden de hoorzittingen door middel van videobellen in Teams gehouden. Als u bij één van de hoorzittingen aanwezig wilt zijn als toehoorder, kunt u een e-mail sturen naar bezwaar@heerenveen.nl. U ontvangt dan per e-mail een uitnodiging met een link naar de vergadering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7115</text:span><text:line-break/><text:date style:data-style-name="dag" text:fixed="true" text:date-value="2021-07-20"/><text:line-break/><text:date style:data-style-name="jaar" text:fixed="true" text:date-value="2021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7115</text:span><text:date style:data-style-name="nicedate" text:fixed="true" text:date-value="2021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37115</text:span><text:date style:data-style-name="nicedate" text:fixed="true" text:date-value="2021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7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commissie bezwaarschriften 26 juli 2021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op 26 juli 2021</meta:user-defined>
    <meta:user-defined meta:name="DCTERMS.W3CDTF/DCTERMS.available">2021-07-20</meta:user-defined>
    <meta:user-defined meta:name="DCTERMS.W3CDTF/OVERHEIDop.jaargang">2021</meta:user-defined>
    <meta:user-defined meta:name="OVERHEIDop.publicationIssue">237115</meta:user-defined>
    <meta:user-defined meta:name="OVERHEIDop.GmbID/DC.identifier">gmb-2021-237115</meta:user-defined>
    <meta:user-defined meta:name="OVERHEIDop.versieInformatie"/>
  </office:meta>
</office:document-meta>
</file>