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aulWindhausenwegi9e897376-25d7-4d0b-ae9b-7c0b361e6f67.png" manifest:media-type="image/png"/>
  <manifest:file-entry manifest:full-path="Pictures/Bebordingoplaadpaalibe8a1596-6ce3-4b60-b580-57af2a4cca0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text:list-style style:name="id1-3-2-2-1-21-6">
      <text:list-level-style-bullet style:num-suffix=""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3-3">
      <text:list-level-style-bullet text:bullet-char="•" text:level="1">
        <style:list-level-properties text:min-label-width="10mm"/>
      </text:list-level-style-bullet>
    </text:list-style>
    <text:list-style style:name="id1-3-2-2-1-23-3-3-1">
      <text:list-level-style-bullet text:bullet-char="•" text:level="1">
        <style:list-level-properties text:min-label-width="10mm"/>
      </text:list-level-style-bullet>
    </text:list-style>
    <text:list-style style:name="id1-3-2-2-1-23-3-3-2">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text:list-style style:name="id1-3-2-2-1-26-6">
      <text:list-level-style-bullet text:bullet-char="•" text:level="1">
        <style:list-level-properties text:min-label-width="10mm"/>
      </text:list-level-style-bullet>
    </text:list-style>
    <text:list-style style:name="id1-3-2-2-1-26-7">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29-6">
      <text:list-level-style-bullet style:num-suffix="" text:bullet-char="​" text:level="1">
        <style:list-level-properties text:min-label-width="10mm"/>
      </text:list-level-style-bullet>
    </text:list-style>
    <text:list-style style:name="id1-3-2-2-1-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serveren van twee parkeerplaatsen ten behoeve van het opladen van elektrische auto’s op de Paul Windhausenweg tegenover huisnummer 34.</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1-003798 d.d. 20 juli 2021.</text:p>
            <text:p text:style-name="common-al"/>
            <text:p text:style-name="common-al">Burgemeester en wethouders van Breda</text:p>
            <text:p text:style-name="common-al"/>
            <text:p text:style-name="common-al">
            <text:span text:style-name="nadrukvet">Gelet op:</text:span>
          </text:p>
            <text:list text:style-name="id1-3-2-2-1-7">
              <text:list-item text:style-override="id1-3-2-2-1-7-1">
                <text:number>•</text:number>
                <text:p text:style-name="al">de bepalingen in de Wegenverkeerswet 1994, het Reglement Verkeersregels en Verkeerstekens 1990, het Besluit Administratieve Bepalingen inzake het Wegverkeer (BABW) en de Algemene wet bestuursrecht;</text:p>
              </text:list-item>
              <text:list-item text:style-override="id1-3-2-2-1-7-2">
                <text:number>•</text:number>
                <text:p text:style-name="al">het Algemeen Mandaatbesluit Breda 2019, vastgesteld door burgemeester en wethouders op 15 januari 2019, van kracht geworden op 24 januari 2019, inzake de bevoegdheid tot het nemen van verkeersbesluiten;</text:p>
              </text:list-item>
              <text:list-item text:style-override="id1-3-2-2-1-7-3">
                <text:number>•</text:number>
                <text:p text:style-name="al">artikel 15, eerste lid, van de Wegenverkeerswet 1994, een verkeersbesluit moet genomen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7-4">
                <text:number>•</text:number>
                <text:p text:style-name="al">de Structuurvisie Breda 2030, de Duurzaamheidsvisie Breda 2030, het Uitvoeringsprogramma Klimaat (UPK) en het Uitvoeringsprogramma Mobiliteit (UPM).</text:p>
              </text:list-item>
            </text:list>
            <text:p text:style-name="common-al"/>
            <text:p text:style-name="common-al">
            <text:span text:style-name="nadrukvet">Uit het oogpunt van:</text:span>
          </text:p>
            <text:list text:style-name="id1-3-2-2-1-10">
              <text:list-item text:style-override="id1-3-2-2-1-10-1">
                <text:number>•</text:number>
                <text:p text:style-name="al">het bevorderen van een doelmatig of zuinig energieverbruik.</text:p>
              </text:list-item>
            </text:list>
            <text:p text:style-name="common-al"/>
            <text:p text:style-name="common-al">
            <text:span text:style-name="nadrukvet">Is het gewenst om:</text:span>
          </text:p>
            <text:list text:style-name="id1-3-2-2-1-13">
              <text:list-item text:style-override="id1-3-2-2-1-13-1">
                <text:number>•</text:number>
                <text:p text:style-name="al">twee parkeerplaatsen te reserveren op de Paul Windhausenweg tegenover huisnummer 34 uitsluitend ten behoeve van het opladen van elektrische auto’s; </text:p>
              </text:list-item>
              <text:list-item text:style-override="id1-3-2-2-1-13-2">
                <text:number>•</text:number>
                <text:p text:style-name="al">bij de parkeerplaatsen het bord E04, parkeergelegenheid, met onderbord met de tekst ‘alleen voor opladen elektrische voertuigen’ en het onderbord OB504, twee pijlen, te plaatsen zoals weergegeven op de bijgevoegde locatietekening ‘Reserveren van twee parkeerplaatsen ten behoeve van het opladen van elektrische auto’s op de Paul Windhausenweg tegenover huisnummer 34’.</text:p>
              </text:list-item>
            </text:list>
            <text:p text:style-name="common-al"/>
            <text:p text:style-name="common-al">
            <text:span text:style-name="nadrukvet">Overwegende dat:</text:span>
          </text:p>
            <text:p text:style-name="common-al"/>
            <text:p text:style-name="common-al">
            <text:span text:style-name="nadrukcur">
              <text:span text:style-name="nadrukondlijn">Algemeen</text:span>
            </text:span>
          </text:p>
            <text:list text:style-name="id1-3-2-2-1-18">
              <text:list-item text:style-override="id1-3-2-2-1-18-1">
                <text:number>•</text:number>
                <text:p text:style-name="al">elektrisch rijden bijdraagt aan de Nederlandse klimaatdoelstellingen. De Nederlandse ambitie is om uiterlijk in 2030 alle nieuwe auto’s emissieloos te laten zijn, de gemeente Breda wil hierbij aansluiten;</text:p>
              </text:list-item>
              <text:list-item text:style-override="id1-3-2-2-1-18-2">
                <text:number>•</text:number>
                <text:p text:style-name="al">de gemeente Breda streeft naar een leefbare en duurzame stad. Breda heeft de ambitie om in 2044 klimaatneutraal te zijn. Een kwart van die opgave ligt op het terrein van de stedelijke mobiliteit;</text:p>
              </text:list-item>
              <text:list-item text:style-override="id1-3-2-2-1-18-3">
                <text:number>•</text:number>
                <text:p text:style-name="al">de gemeente Breda het elektrisch rijden wil stimuleren en faciliteren door het realiseren van publieke oplaadlocaties zodat er voldoende oplaadlocaties in de stad zijn.</text:p>
              </text:list-item>
            </text:list>
            <text:p text:style-name="common-al"/>
            <text:p text:style-name="common-al">
            <text:span text:style-name="nadrukcur">
              <text:span text:style-name="nadrukondlijn">Locatie</text:span>
            </text:span>
            <text:span text:style-name="nadrukcur">
              <text:span text:style-name="nadrukondlijn"/>
            </text:span>
            <text:span text:style-name="nadrukcur">
              <text:span text:style-name="nadrukondlijn">Paul Windhausenweg</text:span>
            </text:span>
          </text:p>
            <text:list text:style-name="id1-3-2-2-1-21">
              <text:list-item text:style-override="id1-3-2-2-1-21-1">
                <text:number>•</text:number>
                <text:p text:style-name="al">dat uit geprognosticeerde modellen blijkt dat voor de komende jaren (tot 2025) een enorme toename van het aantal elektrische rijders in deze omgeving wordt verwacht; </text:p>
              </text:list-item>
              <text:list-item text:style-override="id1-3-2-2-1-21-2">
                <text:number>•</text:number>
                <text:p text:style-name="al">er nu een aantal concrete verzoeken zijn voor een oplaadpaal vanuit de Piet Avontuurstraat, Herculesstraat en Golfstraat; </text:p>
              </text:list-item>
              <text:list-item text:style-override="id1-3-2-2-1-21-3">
                <text:number>•</text:number>
                <text:p text:style-name="al">er in deze straten weinig huizen zijn met parkeergelegenheid op eigen terrein en dus geen mogelijkheid hebben om op eigen terrein op te laden;</text:p>
              </text:list-item>
              <text:list-item text:style-override="id1-3-2-2-1-21-4">
                <text:number>•</text:number>
                <text:p text:style-name="al">de dichtstbijzijnde oplaadpalen op de Paul Windhausenweg en Olympiastraat al goed gebruikt worden;</text:p>
              </text:list-item>
              <text:list-item text:style-override="id1-3-2-2-1-21-5">
                <text:number>•</text:number>
                <text:p text:style-name="al">er daarom een oplaadpaal moet worden bijgeplaatst op openbare parkeerplaatsen zodat aan de huidige en toekomstige behoefte kan worden voldaan.</text:p>
              </text:list-item>
              <text:list-item text:style-override="id1-3-2-2-1-21-6">
                <text:number/>
                <text:p text:style-name="al"/>
              </text:list-item>
            </text:list>
            <text:p text:style-name="common-al">
            <text:span text:style-name="nadrukcur">
              <text:span text:style-name="nadrukondlijn">Lokatiekeuze</text:span>
            </text:span>
            <text:span text:style-name="nadrukcur">
              <text:span text:style-name="nadrukondlijn"/>
            </text:span>
            <text:span text:style-name="nadrukcur">
              <text:span text:style-name="nadrukondlijn">Paul Windhausenweg</text:span>
            </text:span>
            <text:span text:style-name="nadrukcur">
              <text:span text:style-name="nadrukondlijn"> tegenover huisnummer 34</text:span>
            </text:span>
          </text:p>
            <text:list text:style-name="id1-3-2-2-1-23">
              <text:list-item text:style-override="id1-3-2-2-1-23-1">
                <text:number>•</text:number>
                <text:p text:style-name="al">de locatiekeuze mede wordt bepaald door de vraag die zich voordoet en de verwachte groei;</text:p>
              </text:list-item>
              <text:list-item text:style-override="id1-3-2-2-1-23-2">
                <text:number>•</text:number>
                <text:p text:style-name="al">de gekozen locatie ligt binnen aanvaardbare loopafstand voor de concrete verzoekers;</text:p>
              </text:list-item>
              <text:list-item text:style-override="id1-3-2-2-1-23-3">
                <text:number>•</text:number>
                <text:p text:style-name="al">de gekozen locatie geschikt is op basis van:</text:p>
                <text:list text:style-name="id1-3-2-2-1-23-3-3">
                  <text:list-item text:style-override="id1-3-2-2-1-23-3-3-1">
                    <text:number>•</text:number>
                    <text:p text:style-name="al">technisch haalbaar (kabels, aansluitingen etc.), goed zichtbaar en vindbaar voor buurtbewoners en hun bezoek;</text:p>
                  </text:list-item>
                  <text:list-item text:style-override="id1-3-2-2-1-23-3-3-2">
                    <text:number>•</text:number>
                    <text:p text:style-name="al">de oplaadplaatsen op deze locatie goed inpasbaar zijn in het straatbeeld en geven geen belemmeringen voor een normaal gebruik, beheer en onderhoud van de weg;</text:p>
                  </text:list-item>
                </text:list>
              </text:list-item>
              <text:list-item text:style-override="id1-3-2-2-1-23-4">
                <text:number>•</text:number>
                <text:p text:style-name="al">de straten in dit gedeelte van de wijk smal zijn en het aantal parkeerplaatsen beperkt ten opzichte van het aantal huizen;</text:p>
              </text:list-item>
              <text:list-item text:style-override="id1-3-2-2-1-23-5">
                <text:number>•</text:number>
                <text:p text:style-name="al">er daarom gekozen is voor een locatie aan de rand van de woonwijk omdat hier meer parkeerplaatsen aanwezig zijn dan woningen en er in verhouding meer woningen zijn met parkeergelegenheid op eigen terrein;</text:p>
              </text:list-item>
              <text:list-item text:style-override="id1-3-2-2-1-23-6">
                <text:number>•</text:number>
                <text:p text:style-name="al">de parkeerdruk op deze parkeerstrook derhalve lager is dan in de omliggende straten; </text:p>
              </text:list-item>
              <text:list-item text:style-override="id1-3-2-2-1-23-7">
                <text:number>•</text:number>
                <text:p text:style-name="al">verdichting van het netwerk aan laadpalen in dit gebied, gezien de actuele vraag en hoge prognose, wenselijk is. </text:p>
              </text:list-item>
            </text:list>
            <text:p text:style-name="common-al"/>
            <text:p text:style-name="common-al">
            <text:span text:style-name="nadrukcur">
              <text:span text:style-name="nadrukondlijn">Parkeersituatie</text:span>
            </text:span>
          </text:p>
            <text:list text:style-name="id1-3-2-2-1-26">
              <text:list-item text:style-override="id1-3-2-2-1-26-1">
                <text:number>•</text:number>
                <text:p text:style-name="al">dat er sprake is van veranderingen op het gebied van mobiliteit, het aantal elektrische voertuigen toeneemt, niet iedereen de mogelijkheid heeft om op te laden op eigen terrein en dat hiervoor dus oplaadlocaties moeten worden gerealiseerd in de openbare ruimte; </text:p>
              </text:list-item>
              <text:list-item text:style-override="id1-3-2-2-1-26-2">
                <text:number>•</text:number>
                <text:p text:style-name="al">dat het reserveren van parkeerplaatsen wenselijk is om op momenten waarop er parkeerdruk ontstaat, te voorkomen dat de parkeerplaatsen bezet worden gehouden door gewone voertuigen en er voor elektrische voertuigen geen mogelijkheid is om op te laden;</text:p>
              </text:list-item>
              <text:list-item text:style-override="id1-3-2-2-1-26-3">
                <text:number>•</text:number>
                <text:p text:style-name="al">in deze omgeving, een woongebied, de parkeerdruk over het algemeen het grootst is in de avond en nacht en in de weekenden als de meeste bewoners thuis zijn;</text:p>
              </text:list-item>
              <text:list-item text:style-override="id1-3-2-2-1-26-4">
                <text:number>•</text:number>
                <text:p text:style-name="al">dat het opladen van een hybride voertuig 2 tot 4 uur duurt en het opladen van een volledig elektrisch voertuig 4 tot 8 uur duurt en er per oplaadplaats dus slechts enkele voertuigen gebruik van kunnen maken;</text:p>
              </text:list-item>
              <text:list-item text:style-override="id1-3-2-2-1-26-5">
                <text:number>•</text:number>
                <text:p text:style-name="al">dat er door het reserveren van de parkeerplaatsen voor het opladen van elektrische auto’s de mogelijkheden voor gewone voertuigen om te parkeren wijzigen;</text:p>
              </text:list-item>
              <text:list-item text:style-override="id1-3-2-2-1-26-6">
                <text:number>•</text:number>
                <text:p text:style-name="al">er voldoende parkeerplaatsen in de omgeving overblijven voor gewone voertuigen om te parkeren;</text:p>
              </text:list-item>
              <text:list-item text:style-override="id1-3-2-2-1-26-7">
                <text:number>•</text:number>
                <text:p text:style-name="al">elektrische voertuigen die in de avond of nacht opladen over het algemeen pas de volgende ochtend wegrijden of worden verplaatst zodat er geen of nauwelijks extra druk ontstaat op de gewone parkeerplaatsen.</text:p>
              </text:list-item>
            </text:list>
            <text:p text:style-name="common-al"/>
            <text:p text:style-name="common-al">
            <text:span text:style-name="nadrukvet">De belangen afwegend:</text:span>
          </text:p>
            <text:list text:style-name="id1-3-2-2-1-29">
              <text:list-item text:style-override="id1-3-2-2-1-29-1">
                <text:number>•</text:number>
                <text:p text:style-name="al">dat met de doelstellingen van dit verkeersbesluit algemene belangen op het gebied van duurzaamheid, klimaat en milieu zijn gediend;</text:p>
              </text:list-item>
              <text:list-item text:style-override="id1-3-2-2-1-29-2">
                <text:number>•</text:number>
                <text:p text:style-name="al">dat zowel elektrische rijders als personen met een conventionele auto niet altijd direct bij hun woning zullen kunnen parkeren maar dat dit niet onevenredig nadelig is voor een of meer belanghebbenden; </text:p>
              </text:list-item>
              <text:list-item text:style-override="id1-3-2-2-1-29-3">
                <text:number>•</text:number>
                <text:p text:style-name="al">er is geen sprake van een onevenredige belasting van de parkeerdruk door het toewijzen van twee gereserveerde parkeerplaatsen gezien het aantal concrete verzoeken en de te verwachten groei;</text:p>
              </text:list-item>
              <text:list-item text:style-override="id1-3-2-2-1-29-4">
                <text:number>•</text:number>
                <text:p text:style-name="al">elektrische auto’s veelal een conventionele auto vervangen of reeds vervangen hebben en er dus per saldo meestal geen sprake is van een toename van auto’s;</text:p>
              </text:list-item>
              <text:list-item text:style-override="id1-3-2-2-1-29-5">
                <text:number>•</text:number>
                <text:p text:style-name="al">dat het college de te dienen milieudoelen, zoals boven genoemd, laat prevaleren boven de eventuele nadelige gevolgen die weggebruikers ervaren.</text:p>
              </text:list-item>
              <text:list-item text:style-override="id1-3-2-2-1-29-6">
                <text:number/>
                <text:p text:style-name="al"/>
              </text:list-item>
            </text:list>
            <text:p text:style-name="common-al">
            <text:span text:style-name="nadrukvet">Gehoord</text:span>
          </text:p>
            <text:p text:style-name="common-al">Overeenkomstig artikel 24 van het Besluit administratieve bepalingen inzake het wegverkeer is overleg gepleegd met de politie Zeeland, West-Brabant. </text:p>
            <text:p text:style-name="common-al"/>
            <text:p text:style-name="common-al">
            <text:span text:style-name="nadrukvet">Besluit</text:span>
          </text:p>
            <text:p text:style-name="common-al"/>
            <text:p text:style-name="common-al">I. In verband met het reserveren van twee parkeerplaatsen op de Paul Windhausenweg tegenover huisnummer 34 het bord E04, parkeergelegenheid, te plaatsen met onderbord met de tekst ‘alleen voor opladen elektrische voertuigen’ en het onderbord OB504, twee pijlen.</text:p>
            <text:p text:style-name="common-al"/>
            <text:p text:style-name="common-al">II. Een en ander overeenkomstig locatietekening, ‘Reserveren van twee parkeerplaatsen ten behoeve van het opladen van elektrische auto’s op de Paul Windhausenweg tegenover huisnummer 34’, welke onderdeel uitmaakt van dit besluit.</text:p>
            <text:p text:style-name="common-al"/>
            <text:p text:style-name="common-al">III. De datum van openbaarmaking van dit verkeersbesluit te bepalen op 20 juni 2021. </text:p>
            <text:p text:style-name="common-al"/>
            <text:p text:style-name="common-al"/>
            <text:p text:style-name="common-al">Breda, 20 juli 2021.</text:p>
            <text:p text:style-name="common-al"/>
            <text:p text:style-name="common-al">burgemeester en wethouders van Breda,</text:p>
            <text:p text:style-name="common-al">namens dezen,</text:p>
            <text:p text:style-name="common-al">Medewerker beleid &amp; advies</text:p>
            <text:p text:style-name="common-al"/>
            <text:p text:style-name="common-al"/>
            <text:p text:style-name="common-al">A. Kuijpers.</text:p>
            <text:p text:style-name="common-al"/>
            <text:p text:style-name="common-al"/>
            <text:p text:style-name="common-al">
            <text:span text:style-name="nadrukvet">Ter inzage </text:span>
          </text:p>
            <text:p text:style-name="common-al">Het verkeersbesluit is voor een ieder in te zien via www.officielepublicaties.nl en www.overheid.nl. Nadere informatie kan worden ingewonnen bij de heer M. Burm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Reserveren van twee parkeerplaatsen te behoeve van het opladen van elektrische auto’s op de Paul Windhausenweg tegenover huisnummer 34’</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n onderdeel uitmakend van die besluit</text:span>
          </text:p>
            <text:list text:style-name="id1-3-2-2-1-67">
              <text:list-item text:style-override="id1-3-2-2-1-67-1">
                <text:number>1.</text:number>
                <text:p text:style-name="al">Tekening ‘Reserveren van twee parkeerplaatsen ten behoeve van het opladen van elektrische auto’s op de Paul Windhausenweg tegenover huisnummer 34’</text:p>
              </text:list-item>
              <text:list-item text:style-override="id1-3-2-2-1-67-2">
                <text:number>2.</text:number>
                <text:p text:style-name="al">Afbeelding van bebording. </text:p>
              </text:list-item>
            </text:list>
            <text:p text:style-name="common-al"/>
            <text:p text:style-name="common-al">
            <draw:frame><draw:text-box><text:section text:name="plaatje_id1-3-2-2-1-69-1" text:style-name="plaatje">
              <text:p text:style-name="illustratie_id1-3-2-2-1-69-1-1"><draw:frame draw:style-name="illustratie_id1-3-2-2-1-69-1-1" text:anchor-type="paragraph" svg:width="153mm" svg:height="98.05471698113206mm"><draw:image xlink:href="Pictures/PaulWindhausenwegi9e897376-25d7-4d0b-ae9b-7c0b361e6f67.png" xlink:type="simple"/></draw:frame></text:p>
            </text:section></draw:text-box></draw:frame>
          </text:p>
            <text:p text:style-name="last-al">
            <draw:frame><draw:text-box><text:section text:name="plaatje_id1-3-2-2-1-70-1" text:style-name="plaatje">
              <text:p text:style-name="illustratie_id1-3-2-2-1-70-1-1"><draw:frame draw:style-name="illustratie_id1-3-2-2-1-70-1-1" text:anchor-type="paragraph" svg:width="153mm" svg:height="95.55283018867924mm"><draw:image xlink:href="Pictures/Bebordingoplaadpaalibe8a1596-6ce3-4b60-b580-57af2a4cca0d.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style:style style:family="paragraph" style:name="illustratie_id1-3-2-2-1-70-1-1" style:parent-style-name="Standard">
      <style:paragraph-properties style:line-spacing="0mm" style:text-autospace="none" ofo:line-height="0.001cm"/>
    </style:style>
    <style:style style:family="graphic" style:name="illustratie_id1-3-2-2-1-7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35990</text:span><text:line-break/><text:date style:data-style-name="dag" text:fixed="true" text:date-value="2021-07-20"/><text:line-break/><text:date style:data-style-name="jaar" text:fixed="true" text:date-value="2021-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5990</text:span><text:date style:data-style-name="nicedate" text:fixed="true" text:date-value="2021-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5990</text:span><text:date style:data-style-name="nicedate" text:fixed="true" text:date-value="2021-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Verkeersbesluit - Reserveren van twee parkeerplaatsen ten behoeve van het opladen van elektrische auto’s op de Paul Windhausenweg tegenover huisnummer 3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1-003798 d.d. 20 juli 2021.</meta:user-defined>
    <meta:user-defined meta:name="DCTERMS.abstract">Twee parkeerplaatsen te reserveren op de Paul Windhausenweg tegenover huisnummer 34 uitsluitend ten behoeve van het opladen van elektrische auto’s. </meta:user-defined>
    <meta:user-defined meta:name="OVERHEIDop.verkeersbordcode">E4</meta:user-defined>
    <dc:language>nl</dc:language>
    <meta:user-defined meta:name="OVERHEIDop.locatietype/OVERHEIDop.gebiedsmarkering">Punt</meta:user-defined>
    <meta:user-defined meta:name="DC.title">Reserveren van twee parkeerplaatsen ten behoeve van het opladen van elektrische auto’s op de Paul Windhausenweg tegenover huisnummer 34.</meta:user-defined>
    <meta:user-defined meta:name="DCTERMS.W3CDTF/DCTERMS.available">2021-07-20</meta:user-defined>
    <meta:user-defined meta:name="OVERHEIDop.externeBijlage">Tekening Paul Windhausenweg|exb-2021-43685</meta:user-defined>
    <meta:user-defined meta:name="OVERHEIDop.externeBijlage">Afbeelding bebording|exb-2021-43686</meta:user-defined>
    <meta:user-defined meta:name="DCTERMS.W3CDTF/OVERHEIDop.jaargang">2021</meta:user-defined>
    <meta:user-defined meta:name="OVERHEIDop.publicationIssue">235990</meta:user-defined>
    <meta:user-defined meta:name="OVERHEIDop.GmbID/DC.identifier">gmb-2021-235990</meta:user-defined>
    <meta:user-defined meta:name="OVERHEIDop.versieInformatie"/>
  </office:meta>
</office:document-meta>
</file>