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2 APPARTEMENTSGEBOUWEN (17 WONINGEN, BERGINGEN EN EEN TOEGANGSPARTIJ) (VERVANGING VAN EEN JONGERENCENTRUM) EN EEN BERGING, KERKSTRAAT 38 TOT EN MET 70 (EVEN)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2 appartementsgebouwen (17 woningen, bergingen en een toegangspartij) (vervanging van een jongerencentrum) en een berging op het perceel Kerkstraat 38 tot en met 70 (even) te Heerenveen (15 jul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4172</text:span><text:line-break/><text:date style:data-style-name="dag" text:fixed="true" text:date-value="2021-07-19"/><text:line-break/><text:date style:data-style-name="jaar" text:fixed="true" text:date-value="2021-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4172</text:span><text:date style:data-style-name="nicedate" text:fixed="true" text:date-value="2021-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4172</text:span><text:date style:data-style-name="nicedate" text:fixed="true" text:date-value="2021-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2 APPARTEMENTSGEBOUWEN (17 WONINGEN, BERGINGEN EN EEN TOEGANGSPARTIJ) (VERVANGING VAN EEN JONGERENCENTRUM) EN EEN BERGING, KERKSTRAAT 38 TOT EN MET 70 (EVEN) HEERENVEEN</meta:user-defined>
    <meta:user-defined meta:name="DCTERMS.W3CDTF/DCTERMS.available">2021-07-19</meta:user-defined>
    <meta:user-defined meta:name="DCTERMS.W3CDTF/OVERHEIDop.jaargang">2021</meta:user-defined>
    <meta:user-defined meta:name="OVERHEIDop.publicationIssue">234172</meta:user-defined>
    <meta:user-defined meta:name="OVERHEIDop.GmbID/DC.identifier">gmb-2021-234172</meta:user-defined>
    <meta:user-defined meta:name="OVERHEIDop.versieInformatie"/>
  </office:meta>
</office:document-meta>
</file>