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lieumelding, Voorstraat 30 te Utrecht, HZ_MM-21-076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orstraat 30 te Utrecht</text:span>
          </text:p>
            <text:p text:style-name="common-al">HZ_MM-21-07674</text:p>
            <text:p text:style-name="common-al">Melding Activiteitenbesluit</text:p>
            <text:p text:style-name="common-al">Datum ontvangst: 27 februari 2021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3374</text:span><text:line-break/><text:date style:data-style-name="dag" text:fixed="true" text:date-value="2021-07-16"/><text:line-break/><text:date style:data-style-name="jaar" text:fixed="true" text:date-value="2021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33374</text:span><text:date style:data-style-name="nicedate" text:fixed="true" text:date-value="2021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33374</text:span><text:date style:data-style-name="nicedate" text:fixed="true" text:date-value="2021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10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Milieumelding, Voorstraat 30 te Utrecht, HZ_MM-21-07674</meta:user-defined>
    <meta:user-defined meta:name="DCTERMS.W3CDTF/DCTERMS.available">2021-07-16</meta:user-defined>
    <meta:user-defined meta:name="DCTERMS.W3CDTF/OVERHEIDop.jaargang">2021</meta:user-defined>
    <meta:user-defined meta:name="OVERHEIDop.publicationIssue">233374</meta:user-defined>
    <meta:user-defined meta:name="OVERHEIDop.GmbID/DC.identifier">gmb-2021-233374</meta:user-defined>
    <meta:user-defined meta:name="OVERHEIDop.versieInformatie"/>
  </office:meta>
</office:document-meta>
</file>