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1-5-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1-5-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4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4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42-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42-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42-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1-42-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1-42-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1-42-17">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1-42-18">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2-1-42-19">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2-1-42-20">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2-1-42-2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1-42-22">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1-42-23">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2-1-42-24">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2-1-42-25">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2-1-42-26">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2-1-42-27">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2-1-42-28">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office:automatic-styles>
  <office:body>
    <office:text>
      <text:p text:style-name="new_page_staatscourant"/>
      <text:p text:style-name="single-kop-titel">Gemeente Venlo - Verkeersbesluit - Reserveren van parkeerplaatsen voor opladen elektrische voertuigen - gemeente Venlo</text:p>
      <text:section text:name="regeling_id1-3-2" text:style-name="regeling">
        <text:section text:name="aanhef_id1-3-2-1" text:style-name="aanhef">
          <text:section text:name="context_id1-3-2-1-1" text:style-name="context">
            <text:p text:style-name="context.al"/>
            <text:p text:style-name="context.al"/>
            <text:p text:style-name="context.al"/>
            <text:p text:style-name="context.al"/>
            <text:p text:style-name="context.al"/>
            <text:p text:style-name="context.al"/>
            <text:p text:style-name="context.al"/>
            <text:p text:style-name="context.al">RGBORU 1759791</text:p>
            <text:p text:style-name="context_bottom"/>
          </text:section>
          <text:p text:style-name="aanhef_wie">Teamleider Realisatie en Beheer Openbare Ruimte</text:p>
          <text:p text:style-name="aanhef_wie">Inleiding</text:p>
          <text:p text:style-name="aanhef_wie">Steeds meer mensen rijden elektrisch. Maar niet iedereen heeft een eigen oprit waar een laadpaal kan staan. Door het groeiend aantal elektrische auto’s zijn er meer openbare laadpalen nodig. Daarom wordt in Venlo de komende jaren een netwerk van openbare laadpalen geplaatst waar iedereen gebruik van kan maken. Dit doen we samen met Vattenfall InCharge. Hierbij letten we erop dat de laadpalen zo goed mogelijk verspreid zijn in de gemeente. Gekozen is om hierbij steeds twee naast elkaar gelegen parkeervakken aan te wijzen om een zo optimaal mogelijk gebruik te kunnen maken van de laadvoorziening. Dit verkeersbesluit heeft betrekking op de in fase 1 van de overeenkomst te realiseren oplaadpunten.</text:p>
          <text:p text:style-name="aanhef_wie">Bevoegd gezag</text:p>
          <text:p text:style-name="aanhef_wie">Op grond van artikel 18, eerste lid, onder d, van de Wegenverkeerswet 1994 en bij Mandaatbesluit Venlo 2021, is de teamleider Realisatie en Beheer Openbare Ruimte gemandateerd voor het nemen van verkeersbesluiten. Het betreft wegen onder beheer van de gemeente Venlo.</text:p>
          <text:p text:style-name="aanhef_wie">Formeel kader</text:p>
          <text:p text:style-name="aanhef_wie">Krachtens artikel 15 lid 1 van de Wegenverkeerswet 1994 dient er een verkeersbesluit te worden genomen voor de plaatsing en verwijdering van de in artikel 12 van het Besluit administratieve bepalingen inzake het wegverkeer opgenomen verkeerstekens, evenals voor onderborden voor zover daardoor een gebod of verbod ontstaat of wordt gewijzigd.</text:p>
          <text:p text:style-name="aanhef_wie">Op grond van artikel 21 van het Besluit administratieve bepalingen inzake het wegverkeer moet het verkeersbesluit vermelden welke doelstelling of doelstellingen met het verkeersbesluit worden beoogd. </text:p>
          <text:p text:style-name="aanhef_wie">Daarbij moet worden aangegeven welke van de in artikel 2, eerste en tweede lid, van de Wegenverkeerswet 1994 genoemde belangen ten grondslag liggen aan het verkeersbesluit. Indien tevens andere van de in artikel 2, eerste en tweede lid, van de Wegenverkeerswet 1994 genoemde belangen in het geding zijn, wordt voorts aangegeven op welke wijze de belangen tegen elkaar zijn afgewogen. Indien tevens andere van de in artikel 2, eerste en tweede lid, van de Wegenverkeerswet 1994 genoemde belangen in het geding zijn, wordt voorts aangegeven op welke wijze de belangen tegen elkaar zijn afgewogen.</text:p>
          <text:section text:name="afkondiging_id1-3-2-1-11" text:style-name="afkondiging">
            <text:p text:style-name="afkondiging_top"/>
            <text:p text:style-name="al">
            <text:span text:style-name="nadrukvet">Overwegingen ten aanzien van het besluit.</text:span>
          </text:p>
            <text:p text:style-name="al"/>
            <text:list text:style-name="id1-3-2-1-11-3">
              <text:list-item text:style-override="id1-3-2-1-11-3-1">
                <text:number>1.</text:number>
                <text:p text:style-name="al">dat de provincies Noord-Brabant en Limburg samen de NAL (Nationaal Agenda Laadinfrastructuur) regio Zuid vormen en elektrisch rijden willen bevorderen en samen de NAL regio Zuid vormen;</text:p>
              </text:list-item>
              <text:list-item text:style-override="id1-3-2-1-11-3-2">
                <text:number>2.</text:number>
                <text:p text:style-name="al">dat de provincies Noord-Brabant en Limburg namens de gemeente Venlo een contract met Vattenfall hebben afgesloten voor “Plaatsing en exploitatie van slimme laadinfrastructuur”;</text:p>
              </text:list-item>
              <text:list-item text:style-override="id1-3-2-1-11-3-3">
                <text:number>3.</text:number>
                <text:p text:style-name="al">dat de gemeente Venlo via de provincie Noord-Brabant een concessieovereenkomst is aangegaan met Vattenfall voor het verlenen van openbare laaddiensten;</text:p>
              </text:list-item>
              <text:list-item text:style-override="id1-3-2-1-11-3-4">
                <text:number>4.</text:number>
                <text:p text:style-name="al">dat de provincies Noord-Brabant en Limburg met dit contract namens de deelnemende gemeenten invulling geven aan de doelstellingen en vereisten zoals opgenomen in de Nationaal Agenda Laadinfrastructuur (NAL);</text:p>
              </text:list-item>
              <text:list-item text:style-override="id1-3-2-1-11-3-5">
                <text:number>5.</text:number>
                <text:p text:style-name="al">dat een plankaart is opgesteld waarin 28 locaties in fase 1 zijn bepaald en waar op basis van de geprognotiseerde behoefte een laadpaal kan worden geplaatst; </text:p>
              </text:list-item>
              <text:list-item text:style-override="id1-3-2-1-11-3-6">
                <text:number>6.</text:number>
                <text:p text:style-name="al">dat de laadlocaties zijn bepaald aan de hand van toekomstprognoses per wijk tot 2025, de plaatsingscriteria zoals afgestemd met de provincies en deelnemende gemeenten en de lokale kennis vanuit gemeente Venlo;</text:p>
              </text:list-item>
              <text:list-item text:style-override="id1-3-2-1-11-3-7">
                <text:number>7.</text:number>
                <text:p text:style-name="al">dat de onderstaande verkeersmaatregelen, als bedoeld in artikel 2 WVW 1994, kan leiden tot het beperken van door het verkeer veroorzaakte overlast, hinder of nadelige gevolgen voor het milieu, zoals bedoeld in de Wet Milieubeheer;</text:p>
              </text:list-item>
              <text:list-item text:style-override="id1-3-2-1-11-3-8">
                <text:number>8.</text:number>
                <text:p text:style-name="al">dat het de eigenaar of houder van een elektrische auto alleen is toegestaan deze auto te parkeren op een door het college gereserveerde parkeerkeerplaats voor het opladen van een elektrische auto en, indien deze auto is aangesloten aan het oplaadpunt;</text:p>
              </text:list-item>
              <text:list-item text:style-override="id1-3-2-1-11-3-9">
                <text:number>9.</text:number>
                <text:p text:style-name="al">dat de maatregel (gelet op artikel 2 van de Wegenverkeerswet) strekt tot:</text:p>
              </text:list-item>
            </text:list>
            <text:list text:style-name="id1-3-2-1-11-4">
              <text:list-item text:style-override="id1-3-2-1-11-4-1">
                <text:number> 1.</text:number>
                <text:p text:style-name="al"> het verzekeren van de veiligheid op de weg;</text:p>
              </text:list-item>
              <text:list-item text:style-override="id1-3-2-1-11-4-2">
                <text:number>2.</text:number>
                <text:p text:style-name="al">het beschermen van weggebruikers en passagiers;</text:p>
              </text:list-item>
              <text:list-item text:style-override="id1-3-2-1-11-4-3">
                <text:number>3.</text:number>
                <text:p text:style-name="al">het voorkomen of beperken van door het verkeer veroorzaakte aantasting van het karakter of van de functie van objecten en gebieden;</text:p>
              </text:list-item>
            </text:list>
            <text:list text:style-name="id1-3-2-1-11-5">
              <text:list-item text:style-override="id1-3-2-1-11-5-1">
                <text:number>10.</text:number>
                <text:p text:style-name="al">dat bij een laadpaal gelijktijdig twee elektrische auto’s kunnen laden en er daarom bij iedere laadpaal twee parkeerplaatsen gereserveerd worden, uitsluitend gereserveerd voor het opladen van elektrische auto’s. In beginsel wordt er gestart met het reserveren van één parkeerplaats en bij voldoende afname wordt het tweede parkeerplaats ook ingericht voor het opladen van elektrische auto’s;</text:p>
              </text:list-item>
              <text:list-item text:style-override="id1-3-2-1-11-5-2">
                <text:number>11.</text:number>
                <text:p text:style-name="al">dat door het nemen van een verzamelverkeersbesluit voor de locaties van de plankaart genoemd in bijlage 1 ‘Lijst laadlocaties’, de doorlooptijd van het aanvraag- en realisatieproces van de laadinfrastructuur substantieel wordt verkort.</text:p>
              </text:list-item>
            </text:list>
            <text:p text:style-name="al">Overeenkomstig artikel 24 van het BABW is met de politie overleg gepleegd.</text:p>
            <text:p text:style-name="al"/>
            <text:p text:style-name="al"/>
            <text:p text:style-name="al"/>
            <text:p text:style-name="al"/>
            <text:p text:style-name="al">
            <text:span text:style-name="nadrukvet">BESLUIT</text:span>
          </text:p>
          </text:section>
        </text:section>
        <text:section text:name="regeling-tekst_id1-3-2-2" text:style-name="regeling-tekst">
          <text:section text:name="tekst_id1-3-2-2-1" text:style-name="tekst">
            <text:p text:style-name="common-al">Over te gaan tot het aanwijzen van 56 parkeerplaatsen uitsluitend bedoeld voor het opladen van elektrische voertuigen op de locaties zoals opgenomen in bijlage 1 ‘Lijst laadlocaties’ en de informatieve bijlage 2 ‘De locaties op detailniveau; (Bijlage 1 ‘Lijst laadlocaties’ is tevens toegevoegd onder de tekst van dit besluit.)</text:p>
            <text:p text:style-name="common-al"/>
            <text:list text:style-name="id1-3-2-2-1-3">
              <text:list-item text:style-override="id1-3-2-2-1-3-1">
                <text:number>1.</text:number>
                <text:p text:style-name="al">mocht er, alvorens een definitief inrichtingsplan is goedgekeurd, een reconstructie op de gekozen locatie plaatsvinden vervalt de locatie en wordt er een nieuwe locatie bepaald;</text:p>
              </text:list-item>
              <text:list-item text:style-override="id1-3-2-2-1-3-2">
                <text:number>2.</text:number>
                <text:p text:style-name="al">indien er geen overeenstemming over de definitieve inrichting van een locatie bereikt kan worden vervalt de locatie;</text:p>
              </text:list-item>
              <text:list-item text:style-override="id1-3-2-2-1-3-3">
                <text:number>3.</text:number>
                <text:p text:style-name="al">voor dit verzamelverkeersbesluit een maximale uitvoeringstermijn te hanteren tot 01-01-2026. Indien na het verstrijken van deze termijn nog geen uitvoering is gegeven aan een locatie – door het plaatsen van het bord E04 van bijlage 1 van het Regelement Verkeersregels en Verkeerstekens 1990, met onderbord “opladen elektrische voertuigen” vervalt het desbetreffende (deel)besluit voor deze locatie.</text:p>
              </text:list-item>
            </text:list>
            <text:p text:style-name="common-al">Een en ander door middel van het plaatsen van bord E04 met onderbord “(alleen voor) opladen elektrische voertuigen” (CROW/RVV 1990).</text:p>
            <text:p text:style-name="common-al"/>
            <text:p text:style-name="common-al">Venlo, 9-07-2021</text:p>
            <text:p text:style-name="common-al"/>
            <text:p text:style-name="common-al">College van burgemeester en wethouders van Venlo</text:p>
            <text:p text:style-name="common-al">Namens deze,</text:p>
            <text:p text:style-name="common-al">S.W.J. Nijveld</text:p>
            <text:p text:style-name="common-al">Teamleider Realisatie en Beheer Openbare Ruimte</text:p>
            <text:p text:style-name="common-al"/>
            <text:p text:style-name="common-al"/>
            <text:p text:style-name="common-al">
            <text:span text:style-name="nadrukvet"/>
          </text:p>
            <text:p text:style-name="common-al">
            <text:span text:style-name="nadrukvet">Mededelingen</text:span>
          </text:p>
            <text:p text:style-name="common-al">Bezwaar- of beroepsclausule</text:p>
            <text:p text:style-name="common-al">Op grond van de Algemene wet bestuursrecht kan tegen dit besluit binnen zes weken na de dag van bekendmaking bezwaar worden gemaakt. Het bezwaarschrift moet gericht worden aan: Burgemeester en Wethouders van Venlo, postbus 3434, 5902 RK Venlo.</text:p>
            <text:p text:style-name="common-al">Het bezwaarschrift dient te zijn ondertekend en het volgende te bevatten:</text:p>
            <text:p text:style-name="common-al">a. naam en adres van de indiener;</text:p>
            <text:p text:style-name="common-al">b. de dagtekening;</text:p>
            <text:p text:style-name="common-al">c. een omschrijving van het besluit waartegen het bezwaar is gericht;</text:p>
            <text:p text:style-name="common-al">d. de gronden van het bezwaar.</text:p>
            <text:p text:style-name="common-al">Tevens kan alsdan, indien onverwijlde spoed dat vereist, de voorzieningenrechter van de rechtbank Limburg, team bestuursrecht, verzocht worden een voorlopige voorziening te treffen.</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ijlage 1</text:span>
          </text:p>
            <text:p text:style-name="common-al">Lijst laadlocaties</text:p>
            <text:list text:style-name="id1-3-2-2-1-42">
              <text:list-item text:style-override="id1-3-2-2-1-42-1">
                <text:number>1.</text:number>
                <text:p text:style-name="al">Laadpaal ID 0983-171: Twee parkeerplaatsen ter hoogte van de Koehoornstraat 1, 5935 SW Steyl </text:p>
              </text:list-item>
              <text:list-item text:style-override="id1-3-2-2-1-42-2">
                <text:number>2.</text:number>
                <text:p text:style-name="al">Laadpaal ID 0983-173: Twee parkeerplaatsen ter hoogte van de Romeinenstraat 63, 5935 SC Steyl</text:p>
              </text:list-item>
              <text:list-item text:style-override="id1-3-2-2-1-42-3">
                <text:number>3.</text:number>
                <text:p text:style-name="al">Laadpaal ID 0983-176: Twee parkeerplaatsen ter hoogte van de Paul Guillaumestraat 57, 5931 CJ Tegelen</text:p>
              </text:list-item>
              <text:list-item text:style-override="id1-3-2-2-1-42-4">
                <text:number>4.</text:number>
                <text:p text:style-name="al">Laadpaal ID 0983-193: Twee parkeerplaatsen ter hoogte van de Lindestraat 1, 5931 KA Tegelen</text:p>
              </text:list-item>
              <text:list-item text:style-override="id1-3-2-2-1-42-5">
                <text:number>5.</text:number>
                <text:p text:style-name="al">Laadpaal ID 0983-197: Twee parkeerplaatsen ter hoogte van de Hulsterdreef 21, 5931 DA Tegelen</text:p>
              </text:list-item>
              <text:list-item text:style-override="id1-3-2-2-1-42-6">
                <text:number>6.</text:number>
                <text:p text:style-name="al">Laadpaal ID 0983-199: Twee parkeerplaatsen ter hoogte van de Thorbeckestraat 9, 5931 HJ Tegelen</text:p>
              </text:list-item>
              <text:list-item text:style-override="id1-3-2-2-1-42-7">
                <text:number>7.</text:number>
                <text:p text:style-name="al">Laadpaal ID 0983-215: Twee parkeerplaatsen ter hoogte van de Smaragd 35, 5912 SM Venlo</text:p>
              </text:list-item>
              <text:list-item text:style-override="id1-3-2-2-1-42-8">
                <text:number>8.</text:number>
                <text:p text:style-name="al">Laadpaal ID 0983-221: Twee parkeerplaatsen ter hoogte van de Pastoor Op Heijstraat 25, 5912 BS Venlo</text:p>
              </text:list-item>
              <text:list-item text:style-override="id1-3-2-2-1-42-9">
                <text:number>9.</text:number>
                <text:p text:style-name="al">Laadpaal ID 0983-222: Twee parkeerplaatsen ter hoogte van de Oude Tegelseweg 76, 5912 BK Venlo</text:p>
              </text:list-item>
              <text:list-item text:style-override="id1-3-2-2-1-42-10">
                <text:number>10.</text:number>
                <text:p text:style-name="al">Laadpaal ID 0983-223: Twee parkeerplaatsen ter hoogte van de Hendrikxstraat 108, 5912 BZ Venlo</text:p>
              </text:list-item>
              <text:list-item text:style-override="id1-3-2-2-1-42-11">
                <text:number>11</text:number>
                <text:p text:style-name="al">Laadpaal ID 0983-224: Twee parkeerplaatsen ter hoogte van de Doctor Cuypersstraat 46A, 5912 KA Venlo</text:p>
              </text:list-item>
              <text:list-item text:style-override="id1-3-2-2-1-42-12">
                <text:number>12</text:number>
                <text:p text:style-name="al">Laadpaal ID 0983-225: Twee parkeerplaatsen ter hoogte van de Seinestraat 58, 5912 LD Venlo</text:p>
              </text:list-item>
              <text:list-item text:style-override="id1-3-2-2-1-42-13">
                <text:number>13</text:number>
                <text:p text:style-name="al">Laadpaal ID 0983-238: Twee parkeerplaatsen ter hoogte van de Ambrosiuslaan 55, 5913 SH Venlo</text:p>
              </text:list-item>
              <text:list-item text:style-override="id1-3-2-2-1-42-14">
                <text:number>14</text:number>
                <text:p text:style-name="al">Laadpaal ID 0983-242: Twee parkeerplaatsen ter hoogte van de Groenveldsingel 87, 5913 SC Venlo</text:p>
              </text:list-item>
              <text:list-item text:style-override="id1-3-2-2-1-42-15">
                <text:number>15</text:number>
                <text:p text:style-name="al">Laadpaal ID 0983-243: Twee parkeerplaatsen ter hoogte van de Bertha Soreestraat 35, 5913 RN Venlo</text:p>
              </text:list-item>
              <text:list-item text:style-override="id1-3-2-2-1-42-16">
                <text:number>16</text:number>
                <text:p text:style-name="al">Laadpaal ID 0983-246: Twee parkeerplaatsen ter hoogte van de Burgemeester van Rooyhof 2, 5913 BZ Venlo</text:p>
              </text:list-item>
              <text:list-item text:style-override="id1-3-2-2-1-42-17">
                <text:number>17</text:number>
                <text:p text:style-name="al">Laadpaal ID 0983-255: Twee parkeerplaatsen ter hoogte van de Wildveldstraat 18, 5913 EZ Venlo</text:p>
              </text:list-item>
              <text:list-item text:style-override="id1-3-2-2-1-42-18">
                <text:number>18</text:number>
                <text:p text:style-name="al">Laadpaal ID 0983-258: Twee parkeerplaatsen ter hoogte van de Deken van Oppensingel 67, 5911 AB Venlo</text:p>
              </text:list-item>
              <text:list-item text:style-override="id1-3-2-2-1-42-19">
                <text:number>19</text:number>
                <text:p text:style-name="al">Laadpaal ID 0983-269: Twee parkeerplaatsen ter hoogte van de Michaelstraat 14, 5916 SN Venlo</text:p>
              </text:list-item>
              <text:list-item text:style-override="id1-3-2-2-1-42-20">
                <text:number>20</text:number>
                <text:p text:style-name="al">Laadpaal ID 0983-281: Twee parkeerplaatsen ter hoogte van de Damianusstraat 2, 5914 WN Venlo</text:p>
              </text:list-item>
              <text:list-item text:style-override="id1-3-2-2-1-42-21">
                <text:number>21</text:number>
                <text:p text:style-name="al">Laadpaal ID 0983-283: Twee parkeerplaatsen ter hoogte van de Dokter Mathijssenstraat 15, 5914 CK Venlo</text:p>
              </text:list-item>
              <text:list-item text:style-override="id1-3-2-2-1-42-22">
                <text:number>22</text:number>
                <text:p text:style-name="al">Laadpaal ID 0983-288: Twee parkeerplaatsen ter hoogte van de Gebroeders Wienerstraat 42A, 5913 XW Venlo</text:p>
              </text:list-item>
              <text:list-item text:style-override="id1-3-2-2-1-42-23">
                <text:number>23</text:number>
                <text:p text:style-name="al">Laadpaal ID 0983-289: Twee parkeerplaatsen ter hoogte van de Brialmontstraat 117, 5913 HH Venlo</text:p>
              </text:list-item>
              <text:list-item text:style-override="id1-3-2-2-1-42-24">
                <text:number>24</text:number>
                <text:p text:style-name="al">Laadpaal ID 0983-290: Twee parkeerplaatsen ter hoogte van de Paulus Potterstraat 39, 5914 VD Venlo</text:p>
              </text:list-item>
              <text:list-item text:style-override="id1-3-2-2-1-42-25">
                <text:number>25</text:number>
                <text:p text:style-name="al">Laadpaal ID 0983-304: Twee parkeerplaatsen ter hoogte van de Pater Steeghplein 15, 5941 BK Velden</text:p>
              </text:list-item>
              <text:list-item text:style-override="id1-3-2-2-1-42-26">
                <text:number>26</text:number>
                <text:p text:style-name="al">Laadpaal ID 0983-325: Twee parkeerplaatsen ter hoogte van de Zalzerskampweg 78, 5926 PL Venlo</text:p>
              </text:list-item>
              <text:list-item text:style-override="id1-3-2-2-1-42-27">
                <text:number>27</text:number>
                <text:p text:style-name="al">Laadpaal ID 0983-351: Twee parkeerplaatsen ter hoogte van de Malherbestraat 49, 5924 BG Venlo</text:p>
              </text:list-item>
              <text:list-item text:style-override="id1-3-2-2-1-42-28">
                <text:number>28</text:number>
                <text:p text:style-name="al">Laadpaal ID 0983-358: Twee parkeerplaatsen ter hoogte van de Dickenslaan 52, 5924 VX Venlo</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231631</text:span><text:line-break/><text:date style:data-style-name="dag" text:fixed="true" text:date-value="2021-07-15"/><text:line-break/><text:date style:data-style-name="jaar" text:fixed="true" text:date-value="2021-07-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31631</text:span><text:date style:data-style-name="nicedate" text:fixed="true" text:date-value="2021-07-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31631</text:span><text:date style:data-style-name="nicedate" text:fixed="true" text:date-value="2021-07-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7/xml/MC-DRP-VB-Web-CB.xml</meta:user-defined>
    <meta:user-defined meta:name="OVERHEID.Gemeente/DC.creator">Venlo</meta:user-defined>
    <meta:user-defined meta:name="OVERHEID.Gemeente/OVERHEID.authority">Venlo</meta:user-defined>
    <meta:user-defined meta:name="OVERHEID.Informatietype/DC.type">officiële publicatie</meta:user-defined>
    <meta:user-defined meta:name="OVERHEIDop.Rubriek/DC.type">verkeersbesluit of -mededeling</meta:user-defined>
    <meta:user-defined meta:name="OVERHEID.Gemeente/DCTERMS.publisher">Venlo</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Venlo - Verkeersbesluit instellen oplaadpunt voor elektrische auto's - Diverse locaties in de Gemeente Venlo</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759791</meta:user-defined>
    <meta:user-defined meta:name="DCTERMS.abstract">Reserveren van parkeerplaatsen voor opladen elektrische voertuigen</meta:user-defined>
    <meta:user-defined meta:name="OVERHEIDop.verkeersbordcode">E4</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Punt</meta:user-defined>
    <meta:user-defined meta:name="DC.title">Gemeente Venlo - Verkeersbesluit - Reserveren van parkeerplaatsen voor opladen elektrische voertuigen - gemeente Venlo</meta:user-defined>
    <meta:user-defined meta:name="DCTERMS.W3CDTF/DCTERMS.available">2021-07-15</meta:user-defined>
    <meta:user-defined meta:name="OVERHEIDop.externeBijlage">Bijlage 1 "Lijst laadlocaties"|exb-2021-42905</meta:user-defined>
    <meta:user-defined meta:name="OVERHEIDop.externeBijlage">Bijlage 2 "Locaties op detailniveau"|exb-2021-42906</meta:user-defined>
    <meta:user-defined meta:name="DCTERMS.W3CDTF/OVERHEIDop.jaargang">2021</meta:user-defined>
    <meta:user-defined meta:name="OVERHEIDop.publicationIssue">231631</meta:user-defined>
    <meta:user-defined meta:name="OVERHEIDop.GmbID/DC.identifier">gmb-2021-231631</meta:user-defined>
    <meta:user-defined meta:name="OVERHEIDop.versieInformatie"/>
  </office:meta>
</office:document-meta>
</file>