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OPJAAGPUT MET ERFAFSCHEIDING EN TERREINVERHARDING, DE DOLTEN HOEK DUITSLANDDREEF TE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opjaagput met erfafscheiding en terreinverharding op het perceel De Dolten hoek Duitslanddreef te Heerenveen  (08-07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27951</text:span><text:line-break/><text:date style:data-style-name="dag" text:fixed="true" text:date-value="2021-07-14"/><text:line-break/><text:date style:data-style-name="jaar" text:fixed="true" text:date-value="2021-07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7951</text:span><text:date style:data-style-name="nicedate" text:fixed="true" text:date-value="2021-07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7951</text:span><text:date style:data-style-name="nicedate" text:fixed="true" text:date-value="2021-07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333</meta:user-defined>
    <dc:language>nl</dc:language>
    <meta:user-defined meta:name="OVERHEIDop.locatietype/OVERHEIDop.gebiedsmarkering">Punt</meta:user-defined>
    <meta:user-defined meta:name="DC.title">AANVRAAG OMGEVINGSVERGUNNING, BOUWEN VAN EEN OPJAAGPUT MET ERFAFSCHEIDING EN TERREINVERHARDING, DE DOLTEN HOEK DUITSLANDDREEF TE HEERENVEEN.</meta:user-defined>
    <meta:user-defined meta:name="DCTERMS.W3CDTF/DCTERMS.available">2021-07-14</meta:user-defined>
    <meta:user-defined meta:name="DCTERMS.W3CDTF/OVERHEIDop.jaargang">2021</meta:user-defined>
    <meta:user-defined meta:name="OVERHEIDop.publicationIssue">227951</meta:user-defined>
    <meta:user-defined meta:name="OVERHEIDop.GmbID/DC.identifier">gmb-2021-227951</meta:user-defined>
    <meta:user-defined meta:name="OVERHEIDop.versieInformatie"/>
  </office:meta>
</office:document-meta>
</file>