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WONING, SCHOTERLANDSEWEG 8 MIL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woning op het perceel Schoterlandseweg 8 te Mildam (09 jul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6286</text:span><text:line-break/><text:date style:data-style-name="dag" text:fixed="true" text:date-value="2021-07-13"/><text:line-break/><text:date style:data-style-name="jaar" text:fixed="true" text:date-value="2021-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6286</text:span><text:date style:data-style-name="nicedate" text:fixed="true" text:date-value="2021-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6286</text:span><text:date style:data-style-name="nicedate" text:fixed="true" text:date-value="2021-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VAN EEN WONING, SCHOTERLANDSEWEG 8 MILDAM</meta:user-defined>
    <meta:user-defined meta:name="DCTERMS.W3CDTF/DCTERMS.available">2021-07-13</meta:user-defined>
    <meta:user-defined meta:name="DCTERMS.W3CDTF/OVERHEIDop.jaargang">2021</meta:user-defined>
    <meta:user-defined meta:name="OVERHEIDop.publicationIssue">226286</meta:user-defined>
    <meta:user-defined meta:name="OVERHEIDop.GmbID/DC.identifier">gmb-2021-226286</meta:user-defined>
    <meta:user-defined meta:name="OVERHEIDop.versieInformatie"/>
  </office:meta>
</office:document-meta>
</file>