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opbouw d.m.v. een nokverhoging aan de achterzijde van de woning, Irenelaan 19, 2712CC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9-07-2021 een besluit verzonden op de aanvraag met zaaknummer 2021-000426 voor het plaatsen van een dakopbouw d.m.v. een nokverhoging aan de achterzijde van de woning op locatie Irenelaan 19, 2712CC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‘Online regelen’ op <text:a xlink:href="http://www.zoetermeer.nl" xlink:type="simple">www.zoetermeer.nl</text:a>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25411</text:span><text:line-break/><text:date style:data-style-name="dag" text:fixed="true" text:date-value="2021-07-13"/><text:line-break/><text:date style:data-style-name="jaar" text:fixed="true" text:date-value="2021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5411</text:span><text:date style:data-style-name="nicedate" text:fixed="true" text:date-value="2021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5411</text:span><text:date style:data-style-name="nicedate" text:fixed="true" text:date-value="2021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14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Betreft: beschikking op aanvraag op locatie Irenelaan 19, 2712CC Zoetermeer</meta:user-defined>
    <dc:language>nl</dc:language>
    <meta:user-defined meta:name="OVERHEIDop.locatietype/OVERHEIDop.gebiedsmarkering">Punt</meta:user-defined>
    <meta:user-defined meta:name="DC.title">Kennisgeving besluit omgevingsvergunning voor het plaatsen van een dakopbouw d.m.v. een nokverhoging aan de achterzijde van de woning, Irenelaan 19, 2712CC Zoetermeer</meta:user-defined>
    <meta:user-defined meta:name="DCTERMS.W3CDTF/DCTERMS.available">2021-07-13</meta:user-defined>
    <meta:user-defined meta:name="DCTERMS.W3CDTF/OVERHEIDop.jaargang">2021</meta:user-defined>
    <meta:user-defined meta:name="OVERHEIDop.publicationIssue">225411</meta:user-defined>
    <meta:user-defined meta:name="OVERHEIDop.GmbID/DC.identifier">gmb-2021-225411</meta:user-defined>
    <meta:user-defined meta:name="OVERHEIDop.versieInformatie"/>
  </office:meta>
</office:document-meta>
</file>