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AANVRAAG OMGEVINGSVERGUNNING, VERANDEREN VAN DE VOORGEVEL VAN EEN WINKEL, UITVOEREN VAN SLOOPWERKZAAMHEDEN EN HET AANBRENGEN VAN EEN RECLAME-UITING, DRACHT 16,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veranderen van de voorgevel van een winkel, uitvoeren van sloopwerkzaamheden en het aanbrengen van een reclame-uiting op het perceel Dracht 16 te Heerenveen  (indieningsdatum 19-05-2021)</text:p>
            <text:p text:style-name="common-al">De beslistermijn wordt met 6 weken verlengd. Tegen het verlengen van de beslistermijn staat geen bezwaar open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225256</text:span><text:line-break/><text:date style:data-style-name="dag" text:fixed="true" text:date-value="2021-07-13"/><text:line-break/><text:date style:data-style-name="jaar" text:fixed="true" text:date-value="2021-07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25256</text:span><text:date style:data-style-name="nicedate" text:fixed="true" text:date-value="2021-07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25256</text:span><text:date style:data-style-name="nicedate" text:fixed="true" text:date-value="2021-07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14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VERLENGING BESLISTERMIJN AANVRAAG OMGEVINGSVERGUNNING, VERANDEREN VAN DE VOORGEVEL VAN EEN WINKEL, UITVOEREN VAN SLOOPWERKZAAMHEDEN EN HET AANBRENGEN VAN EEN RECLAME-UITING, DRACHT 16, HEERENVEEN</meta:user-defined>
    <meta:user-defined meta:name="DCTERMS.W3CDTF/DCTERMS.available">2021-07-13</meta:user-defined>
    <meta:user-defined meta:name="DCTERMS.W3CDTF/OVERHEIDop.jaargang">2021</meta:user-defined>
    <meta:user-defined meta:name="OVERHEIDop.publicationIssue">225256</meta:user-defined>
    <meta:user-defined meta:name="OVERHEIDop.GmbID/DC.identifier">gmb-2021-225256</meta:user-defined>
    <meta:user-defined meta:name="OVERHEIDop.versieInformatie"/>
  </office:meta>
</office:document-meta>
</file>