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VAN BIENEMALAAN 7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geluid verleend in verband met het organiseren van de zomerspelweek op 10, 11 en 12 augustus 2021 tussen 09.00 uur en 16.00 uur op de locatie Van Bienemalaan 7 te Oranjewoud (08-07-2021).</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4453</text:span><text:line-break/><text:date style:data-style-name="dag" text:fixed="true" text:date-value="2021-07-12"/><text:line-break/><text:date style:data-style-name="jaar" text:fixed="true" text:date-value="2021-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4453</text:span><text:date style:data-style-name="nicedate" text:fixed="true" text:date-value="2021-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4453</text:span><text:date style:data-style-name="nicedate" text:fixed="true" text:date-value="2021-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3/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AB2021-050</meta:user-defined>
    <meta:user-defined meta:name="DCTERMS.abstract">Burgemeester en wethouders van Heerenveen hebben ontheffing geluid verleend in verband met het organiseren van de zomerspelweek op 10, 11 en 12 augustus 2021 tussen 09.00 uur en 16.00 uur op de locatie Van Bienemalaan 7 te Oranjewoud.</meta:user-defined>
    <dc:language>nl</dc:language>
    <meta:user-defined meta:name="OVERHEIDop.locatietype/OVERHEIDop.gebiedsmarkering">Adres</meta:user-defined>
    <meta:user-defined meta:name="DC.title">VERLENING ONTHEFFING GELUID, VAN BIENEMALAAN 7 ORANJEWOUD</meta:user-defined>
    <meta:user-defined meta:name="DCTERMS.W3CDTF/DCTERMS.available">2021-07-12</meta:user-defined>
    <meta:user-defined meta:name="DCTERMS.W3CDTF/OVERHEIDop.jaargang">2021</meta:user-defined>
    <meta:user-defined meta:name="OVERHEIDop.publicationIssue">224453</meta:user-defined>
    <meta:user-defined meta:name="OVERHEIDop.GmbID/DC.identifier">gmb-2021-224453</meta:user-defined>
    <meta:user-defined meta:name="OVERHEIDop.versieInformatie"/>
  </office:meta>
</office:document-meta>
</file>