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erinzagelegging ontwerp-omgevingsvergunning voor wijziging van een omgevingsvergunning voor het realiseren van een Sinnepark nabij industrieterrein Betterwird op percelen nabij Fortuinweg 25 te Dokku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Noardeast-Fryslân maken bekend dat op 1 februari 2021 bij het college een verzoek om omgevingsvergunning is binnengekomen voor:</text:p>
            <text:p text:style-name="common-al">wijziging op ondergeschikte onderdelen van omgevingsvergunning 20180434 voor het realiseren van een Sinnepark nabij industrieterrein Betterwird op percelen nabij Fortuinweg 25 te Dokkum, waarvoor de planologische afwijking van het bestemmingsplan met een uitgebreide procedure wordt uitgevoerd. </text:p>
            <text:p text:style-name="common-al">Aangezien ons college het voornemen heeft uitgesproken voor de aanvraag een vergunning te verlenen met gebruikmaking van artikel 2.12, lid 1, onder a, 3° van de Wet algemen bepalingen omgevingsrecht en de voorbereidingsprocedure als beschreven in afdeling 3.4 van de Algemene wet bestuursrecht, ligt de ontwerp-beschikking vanaf 15 juli 2021 voor een ieder gedurende <text:span text:style-name="nadrukondlijn">zes weken</text:span> ter inzage op het gemeentehuis te Damwâld. Gedurende deze termijn kan een belanghebbende zijn of haar zienswijzen tegen de ontwerp-beschikking bij ons college kenbaar maken.</text:p>
            <text:p text:style-name="common-al"/>
            <text:p text:style-name="common-al">Damwâld,</text:p>
            <text:p text:style-name="common-al">14 juli 2021</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23627</text:span><text:line-break/><text:date style:data-style-name="dag" text:fixed="true" text:date-value="2021-07-14"/><text:line-break/><text:date style:data-style-name="jaar" text:fixed="true" text:date-value="2021-07-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23627</text:span><text:date style:data-style-name="nicedate" text:fixed="true" text:date-value="2021-07-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23627</text:span><text:date style:data-style-name="nicedate" text:fixed="true" text:date-value="2021-07-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1.14/xml/MC-DRP-OmgevingsvergunningAanvraa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DCTERMS.abstract">Terinzagelegging ontwerp-omgevingsvergunning voor wijziging van een omgevingsvergunning voor het realiseren van een Sinnepark nabij industrieterrein Betterwird op percelen nabij Fortuinweg 25 te Dokkum</meta:user-defined>
    <dc:language>nl</dc:language>
    <meta:user-defined meta:name="OVERHEIDop.locatietype/OVERHEIDop.gebiedsmarkering">Adres</meta:user-defined>
    <meta:user-defined meta:name="OVERHEIDop.locatietype/OVERHEIDop.effectgebied">Vlak</meta:user-defined>
    <meta:user-defined meta:name="DC.title">Terinzagelegging ontwerp-omgevingsvergunning voor wijziging van een omgevingsvergunning voor het realiseren van een Sinnepark nabij industrieterrein Betterwird op percelen nabij Fortuinweg 25 te Dokkum</meta:user-defined>
    <meta:user-defined meta:name="OVERHEIDop.TilID/OVERHEIDop.terinzageleggingOP">til-2021-99</meta:user-defined>
    <meta:user-defined meta:name="DCTERMS.W3CDTF/DCTERMS.available">2021-07-14</meta:user-defined>
    <meta:user-defined meta:name="DCTERMS.W3CDTF/OVERHEIDop.jaargang">2021</meta:user-defined>
    <meta:user-defined meta:name="OVERHEIDop.publicationIssue">223627</meta:user-defined>
    <meta:user-defined meta:name="OVERHEIDop.GmbID/DC.identifier">gmb-2021-223627</meta:user-defined>
    <meta:user-defined meta:name="OVERHEIDop.versieInformatie"/>
  </office:meta>
</office:document-meta>
</file>