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office:automatic-styles>
  <office:body>
    <office:text>
      <text:p text:style-name="new_page_staatscourant"/>
      <text:p text:style-name="single-kop-titel">Vastgesteld bestemmingsplan ‘Wegrestaurant Dokkum’ </text:p>
      <text:section text:name="zakelijke-mededeling_id1-3-2" text:style-name="zakelijke-mededeling">
        <text:section text:name="zakelijke-mededeling-tekst_id1-3-2-1" text:style-name="zakelijke-mededeling-tekst">
          <text:section text:name="tekst_id1-3-2-1-1" text:style-name="tekst">
            <text:p text:style-name="common-al">Op 7 juli 2021 heeft de gemeenteraad het bestemmingsplan ‘Wegrestaurant Dokkum’ gewijzigd vastgesteld (NL.IMRO.1970.BP01214-VG01).</text:p>
            <text:p text:style-name="common-al">McDonald's Nederland B.V. is van plan om een nieuwe vestiging te bouwen. Zij willen dit doen op de carpoolplaats aan de zuidkant van Dokkum. Hierbij willen ze het bestaande aantal parkeerplaatsen uitbreiden. De locatie ligt aan de rotonde ten noorden van de N361, Lauwersseewei, en ten oosten van de N356, de Murmerwoudsterweg. </text:p>
            <text:p text:style-name="common-al">
            <text:span text:style-name="nadrukvet">Hiervoor liggen drie stukken ter inzage </text:span>
          </text:p>
            <text:p text:style-name="common-al">U kunt de stukken inzien en reageren op de stukken. Het gaat om drie stukken:</text:p>
            <text:list text:style-name="id1-3-2-1-1-5">
              <text:list-item text:style-override="id1-3-2-1-1-5-1">
                <text:number>1.</text:number>
                <text:p text:style-name="al">het vastgestelde bestemmingsplan ‘Wegrestaurant Dokkum’ (NL.IMRO.1970.BP01214-VG01) </text:p>
              </text:list-item>
              <text:list-item text:style-override="id1-3-2-1-1-5-2">
                <text:number>2.</text:number>
                <text:p text:style-name="al">de omgevingsvergunning</text:p>
              </text:list-item>
              <text:list-item text:style-override="id1-3-2-1-1-5-3">
                <text:number>3.</text:number>
                <text:p text:style-name="al">het vastgestelde welstandskader</text:p>
              </text:list-item>
            </text:list>
            <text:p text:style-name="common-al">
            <text:span text:style-name="nadrukvet">Het bestemmingsplan en de omgevingsvergunning worden gelijktijdig ter inzage gelegd</text:span>
          </text:p>
            <text:p text:style-name="common-al">Dat heeft de gemeenteraad op 23 januari 2020 besloten met het toepassen van de coördinatieregeling (artikel 3.30 Wro). </text:p>
            <text:p text:style-name="common-al">
            <text:span text:style-name="nadrukvet">Er is een nieuw welstandskader opgesteld</text:span>
          </text:p>
            <text:p text:style-name="common-al">De locatie ligt aan de zuidkant van Dokkum in de stadsrand. De stadsrand is een open en landschappelijke groene zone rondom Dokkum. Voor dit gebied is een bijzonder ambitieniveau van kracht. Voor dit plan is daarom ook een nieuw welstandskader opgesteld. </text:p>
            <text:p text:style-name="common-al">
            <text:span text:style-name="nadrukvet">Wijzigingen ten opzichte van de ontwerpstukken</text:span>
          </text:p>
            <text:p text:style-name="common-al">De volgende wijziging is aangebracht op de verbeelding van het bestemmingsplan:</text:p>
            <text:list text:style-name="id1-3-2-1-1-12">
              <text:list-item text:style-override="id1-3-2-1-1-12-1">
                <text:number>- </text:number>
                <text:p text:style-name="al">er is een volwaardige ontsluiting/dam van het terrein van het wegrestaurant naar het naastgelegen perceel mogelijk gemaakt, in verband met het kunnen organiseren van (paarden)evenementen. </text:p>
              </text:list-item>
            </text:list>
            <text:p text:style-name="common-al">De volgende wijziging is aangebracht in het welstandskader:</text:p>
            <text:list text:style-name="id1-3-2-1-1-14">
              <text:list-item text:style-override="id1-3-2-1-1-14-1">
                <text:number>-</text:number>
                <text:p text:style-name="al">er zijn maximaal twee vlaggenmasten toegestaan in plaats van drie vlaggenmasten met een hoogte van 6 meter in plaats van 9 meter. Daarnaast zijn toegestaan maximaal twee welkomsborden/verwijsmasten met een hoogte van 6 meter in plaats van 4,5 meter, overeenkomstig de regels in het bestemmingsplan.</text:p>
              </text:list-item>
            </text:list>
            <text:p text:style-name="common-al">
            <text:span text:style-name="nadrukvet">U kunt de stukken inzien vanaf donderdag 15 juli 2021</text:span>
          </text:p>
            <text:p text:style-name="common-al">Het bestemmingsplan, de omgevingsvergunning en het welstandskader liggen vanaf donderdag 15 juli 2021 gedurende zes weken digitaal ter inzage. Vanwege het coronavirus is fysieke inzage op het gemeentehuis aan de Koningstraat 13 te Dokkum niet mogelijk. Indien digitale inzage geen optie is, kunt u contact opnemen en wordt een kopie van het plan opgestuurd via de post. U kunt het bestemmingsplan bekijken op <text:a xlink:href="http://www.ruimtelijkeplannen.nl/" xlink:type="simple">www.ruimtelijkeplannen.nl</text:a> onder identificatiecode: NL.IMRO.1970.BP01214-VG01. De overige stukken zijn te vinden op de website van de gemeente.</text:p>
            <text:p text:style-name="common-al">
            <text:span text:style-name="nadrukvet">Wilt u reageren? </text:span>
          </text:p>
            <text:p text:style-name="common-al">Van 15 juli tot en met 25 augustus 2021 kunnen belanghebbenden een beroepschrift indienen bij de Afdeling bestuursrechtspraak van de Raad van State (postbus 20019, 2500EA Den Haag).</text:p>
            <text:p text:style-name="common-al">Gelijktijdig met het indienen van een beroepschrift kunt u een voorlopige voorziening aanvragen. </text:p>
            <text:p text:style-name="common-al">Voor meer informatie over de beroepsprocedure en voorlopige voorziening, kunt u kijken op: <text:a xlink:href="https://www.raadvanstate.nl/bestuursrechtspraak/" xlink:type="simple">https://www.raadvanstate.nl/bestuursrechtspraak/</text:a></text:p>
            <text:p text:style-name="common-al">
            <text:span text:style-name="nadrukvet">Vragen? </text:span>
          </text:p>
            <text:p text:style-name="common-al">Als u vragen heeft, kunt u contact opnemen met het team Romte, telefoon: 0519-2988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23270</text:span><text:line-break/><text:date style:data-style-name="dag" text:fixed="true" text:date-value="2021-07-14"/><text:line-break/><text:date style:data-style-name="jaar" text:fixed="true" text:date-value="2021-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3270</text:span><text:date style:data-style-name="nicedate" text:fixed="true" text:date-value="2021-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3270</text:span><text:date style:data-style-name="nicedate" text:fixed="true" text:date-value="2021-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0/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01214-VG01</meta:user-defined>
    <meta:user-defined meta:name="OVERHEIDop.Plansoort/OVERHEIDop.plansoort">bestemmings- of omgevingsplan</meta:user-defined>
    <dc:language>nl</dc:language>
    <meta:user-defined meta:name="OVERHEIDop.locatietype/OVERHEIDop.gebiedsmarkering">Gemeente</meta:user-defined>
    <meta:user-defined meta:name="DC.title">Vastgesteld bestemmingsplan ‘Wegrestaurant Dokkum’</meta:user-defined>
    <meta:user-defined meta:name="DCTERMS.W3CDTF/DCTERMS.available">2021-07-14</meta:user-defined>
    <meta:user-defined meta:name="DCTERMS.W3CDTF/OVERHEIDop.jaargang">2021</meta:user-defined>
    <meta:user-defined meta:name="OVERHEIDop.publicationIssue">223270</meta:user-defined>
    <meta:user-defined meta:name="OVERHEIDop.GmbID/DC.identifier">gmb-2021-223270</meta:user-defined>
    <meta:user-defined meta:name="OVERHEIDop.versieInformatie"/>
  </office:meta>
</office:document-meta>
</file>