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Antonio Vivaldistraat 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Stremming, Antonio Vivaldistraat 15, 06-07-2021 t/m 09-07-2021, Locatie: Antonio Vivaldistraat 15</text:p>
            <text:p text:style-name="common-al">Looptijd :-- t/m 09-07-2021</text:p>
            <text:p text:style-name="common-al">Verzonden naar aanvrager op: 02-07-2021</text:p>
            <text:p text:style-name="common-al">Kenmerk gemeente: Z/21/19374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vergunningen.dvl@amsterdam.nl?Subject=Dossier Z/21/1937479" xlink:type="simple">vergunningen.dvl@amsterdam.nl</text:a>--&gt;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315</text:span><text:line-break/><text:date style:data-style-name="dag" text:fixed="true" text:date-value="2021-07-12"/><text:line-break/><text:date style:data-style-name="jaar" text:fixed="true" text:date-value="2021-07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22315</text:span><text:date style:data-style-name="nicedate" text:fixed="true" text:date-value="2021-07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22315</text:span><text:date style:data-style-name="nicedate" text:fixed="true" text:date-value="2021-07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1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37479</meta:user-defined>
    <meta:user-defined meta:name="DCTERMS.abstract">Stremming, Antonio Vivaldistraat 15, 06-07-2021 t/m 09-07-2021, Antonio Vivaldistraat 15</meta:user-defined>
    <dc:language>nl</dc:language>
    <meta:user-defined meta:name="OVERHEIDop.locatietype/OVERHEIDop.gebiedsmarkering">Punt</meta:user-defined>
    <meta:user-defined meta:name="DC.title">Besluit apv vergunning Verleend Antonio Vivaldistraat 15</meta:user-defined>
    <meta:user-defined meta:name="DCTERMS.W3CDTF/DCTERMS.available">2021-07-12</meta:user-defined>
    <meta:user-defined meta:name="DCTERMS.W3CDTF/OVERHEIDop.jaargang">2021</meta:user-defined>
    <meta:user-defined meta:name="OVERHEIDop.publicationIssue">222315</meta:user-defined>
    <meta:user-defined meta:name="OVERHEIDop.GmbID/DC.identifier">gmb-2021-222315</meta:user-defined>
    <meta:user-defined meta:name="OVERHEIDop.versieInformatie"/>
  </office:meta>
</office:document-meta>
</file>