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BEDRIJVENTERREIN LEEUWARDERSTRAATWEG, BUSINESSPARK FRIESLAND-WEST EN OOST, DE KAVELS, HASKERVEEN, IBF, KANAAL OOST EN NIJEHASK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bedrijventerreinen Leeuwarderstraatweg, Businesspark Friesland-West en Oost, de Kavels, Haskerveen, IBF, Kanaal Oost en Nijehaske te Heerenveen (07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1773</text:span><text:line-break/><text:date style:data-style-name="dag" text:fixed="true" text:date-value="2021-07-09"/><text:line-break/><text:date style:data-style-name="jaar" text:fixed="true" text:date-value="2021-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1773</text:span><text:date style:data-style-name="nicedate" text:fixed="true" text:date-value="2021-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1773</text:span><text:date style:data-style-name="nicedate" text:fixed="true" text:date-value="2021-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ING OMGEVINGSVERGUNNING, TIJDELIJK GEBRUIK OPENBARE RUIMTE, BEDRIJVENTERREIN LEEUWARDERSTRAATWEG, BUSINESSPARK FRIESLAND-WEST EN OOST, DE KAVELS, HASKERVEEN, IBF, KANAAL OOST EN NIJEHASKE HEERENVEEN</meta:user-defined>
    <meta:user-defined meta:name="DCTERMS.W3CDTF/DCTERMS.available">2021-07-09</meta:user-defined>
    <meta:user-defined meta:name="DCTERMS.W3CDTF/OVERHEIDop.jaargang">2021</meta:user-defined>
    <meta:user-defined meta:name="OVERHEIDop.publicationIssue">221773</meta:user-defined>
    <meta:user-defined meta:name="OVERHEIDop.GmbID/DC.identifier">gmb-2021-221773</meta:user-defined>
    <meta:user-defined meta:name="OVERHEIDop.versieInformatie"/>
  </office:meta>
</office:document-meta>
</file>