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WILLEM DE ZWIJGERLAAN 8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een ontheffing geluid verleend in verband met het organiseren van een 40 jaar huwelijksfeest op 24 juli 2021 van 16.00 uur tot 00.00 uur op de locatie Willem de Zwijgerlaan 87 te Heerenveen. (7 juli 2021)</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1270</text:span><text:line-break/><text:date style:data-style-name="dag" text:fixed="true" text:date-value="2021-07-09"/><text:line-break/><text:date style:data-style-name="jaar" text:fixed="true" text:date-value="2021-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1270</text:span><text:date style:data-style-name="nicedate" text:fixed="true" text:date-value="2021-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1270</text:span><text:date style:data-style-name="nicedate" text:fixed="true" text:date-value="2021-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2/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21.345522</meta:user-defined>
    <meta:user-defined meta:name="DCTERMS.abstract">Burgemeester en wethouders van Heerenveen hebben een ontheffing geluid verleend in verband met het organiseren van een 40 jaar huwelijksfeest op 24 juli 2021 van 16.00 uur tot 00.00 uur op de locatie Willem de Zwijgerlaan 87 te Heerenveen.</meta:user-defined>
    <dc:language>nl</dc:language>
    <meta:user-defined meta:name="OVERHEIDop.locatietype/OVERHEIDop.gebiedsmarkering">Adres</meta:user-defined>
    <meta:user-defined meta:name="DC.title">VERLENING ONTHEFFING GELUID, WILLEM DE ZWIJGERLAAN 87 HEERENVEEN</meta:user-defined>
    <meta:user-defined meta:name="DCTERMS.W3CDTF/DCTERMS.available">2021-07-09</meta:user-defined>
    <meta:user-defined meta:name="DCTERMS.W3CDTF/OVERHEIDop.jaargang">2021</meta:user-defined>
    <meta:user-defined meta:name="OVERHEIDop.publicationIssue">221270</meta:user-defined>
    <meta:user-defined meta:name="OVERHEIDop.GmbID/DC.identifier">gmb-2021-221270</meta:user-defined>
    <meta:user-defined meta:name="OVERHEIDop.versieInformatie"/>
  </office:meta>
</office:document-meta>
</file>