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LEGGEN VAN EEN PARKEERTERREIN (STRIJDIG GEBRUIK), JAN JONKMANWEG NAAST VOETBALVERENIGING TE DE KNIP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leggen van een parkeerterrein (strijdig gebruik) op het perceel Jan Jonkmanweg naast voetbalvereniging te De Knipe  (04-06-2021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21132</text:span><text:line-break/><text:date style:data-style-name="dag" text:fixed="true" text:date-value="2021-07-09"/><text:line-break/><text:date style:data-style-name="jaar" text:fixed="true" text:date-value="2021-07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1132</text:span><text:date style:data-style-name="nicedate" text:fixed="true" text:date-value="2021-07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1132</text:span><text:date style:data-style-name="nicedate" text:fixed="true" text:date-value="2021-07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referentienummer">2021-328</meta:user-defined>
    <dc:language>nl</dc:language>
    <meta:user-defined meta:name="OVERHEIDop.locatietype/OVERHEIDop.gebiedsmarkering">Punt</meta:user-defined>
    <meta:user-defined meta:name="DC.title">AANVRAAG OMGEVINGSVERGUNNING, AANLEGGEN VAN EEN PARKEERTERREIN (STRIJDIG GEBRUIK), JAN JONKMANWEG NAAST VOETBALVERENIGING TE DE KNIPE.</meta:user-defined>
    <meta:user-defined meta:name="DCTERMS.W3CDTF/DCTERMS.available">2021-07-09</meta:user-defined>
    <meta:user-defined meta:name="DCTERMS.W3CDTF/OVERHEIDop.jaargang">2021</meta:user-defined>
    <meta:user-defined meta:name="OVERHEIDop.publicationIssue">221132</meta:user-defined>
    <meta:user-defined meta:name="OVERHEIDop.GmbID/DC.identifier">gmb-2021-221132</meta:user-defined>
    <meta:user-defined meta:name="OVERHEIDop.versieInformatie"/>
  </office:meta>
</office:document-meta>
</file>