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voor een omgevingsvergunning (Wabo), Hogeveenseweg 43 Nootdorp, bouwen schuur met overkapping (OLO 6167345)</text:p>
      <text:section text:name="zakelijke-mededeling_id1-3-2" text:style-name="zakelijke-mededeling">
        <text:section text:name="zakelijke-mededeling-tekst_id1-3-2-1" text:style-name="zakelijke-mededeling-tekst">
          <text:section text:name="tekst_id1-3-2-1-1" text:style-name="tekst">
            <text:p text:style-name="common-al">Voor bouwen schuur met overkapping </text:p>
            <text:p text:style-name="common-al">OLO-nummer 6167345</text:p>
            <text:p text:style-name="common-al">Dossiernummer O21-0419 </text:p>
            <text:p text:style-name="common-al">Locatie Hogeveenseweg 43 Nootdorp</text:p>
            <text:p text:style-name="common-al">Postcode 2631 PH</text:p>
            <text:p text:style-name="common-al">Datum ontvangst 2 juli 2021</text:p>
            <text:p text:style-name="common-al"/>
            <text:p text:style-name="common-al">Bovenstaande ingediende aanvraag heeft een informerend karakter en biedt op dit moment geen mogelijkheid hiertegen bezwaar te maken of beroep aan te tekenen. Bezwaar of beroep is pas mogelijk na verlening van de vergunning.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218717</text:span><text:line-break/><text:date style:data-style-name="dag" text:fixed="true" text:date-value="2021-07-08"/><text:line-break/><text:date style:data-style-name="jaar" text:fixed="true" text:date-value="2021-07-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18717</text:span><text:date style:data-style-name="nicedate" text:fixed="true" text:date-value="2021-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18717</text:span><text:date style:data-style-name="nicedate" text:fixed="true" text:date-value="2021-07-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3.15/xml/MC-DRP-BeschikkingAanvraag-Web-ZM.xml</meta:user-defined>
    <meta:user-defined meta:name="OVERHEID.Gemeente/DC.creator">Pijnacker-Nootdorp</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Ingediende aanvraag voor een omgevingsvergunning (Wabo), Hogeveenseweg 43 Nootdorp, bouwen schuur met overkapping (OLO 6167345)</meta:user-defined>
    <meta:user-defined meta:name="DCTERMS.W3CDTF/DCTERMS.available">2021-07-08</meta:user-defined>
    <meta:user-defined meta:name="DCTERMS.W3CDTF/OVERHEIDop.jaargang">2021</meta:user-defined>
    <meta:user-defined meta:name="OVERHEIDop.publicationIssue">218717</meta:user-defined>
    <meta:user-defined meta:name="OVERHEIDop.GmbID/DC.identifier">gmb-2021-218717</meta:user-defined>
    <meta:user-defined meta:name="OVERHEIDop.versieInformatie"/>
  </office:meta>
</office:document-meta>
</file>