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Hondiusstraat 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Nabij Hondiusstraat 41, 3021NH, renovatie en verbouw Hondiusstraat 41-43. Als 1e fase van de verbouw vindt funderingsherstel plaats conform separate vergunning. De bestaande voorgevel blijft gehandhaafd. De achterbouw wordt vernieuwd (aanvraagdatum 01-07-2021, dossiernummer OMV.21.07.00011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215353</text:span><text:line-break/><text:date style:data-style-name="dag" text:fixed="true" text:date-value="2021-07-07"/><text:line-break/><text:date style:data-style-name="jaar" text:fixed="true" text:date-value="2021-07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15353</text:span><text:date style:data-style-name="nicedate" text:fixed="true" text:date-value="2021-07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15353</text:span><text:date style:data-style-name="nicedate" text:fixed="true" text:date-value="2021-07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3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Hondiusstraat 41</meta:user-defined>
    <meta:user-defined meta:name="DCTERMS.W3CDTF/DCTERMS.available">2021-07-07</meta:user-defined>
    <meta:user-defined meta:name="DCTERMS.W3CDTF/OVERHEIDop.jaargang">2021</meta:user-defined>
    <meta:user-defined meta:name="OVERHEIDop.publicationIssue">215353</meta:user-defined>
    <meta:user-defined meta:name="OVERHEIDop.GmbID/DC.identifier">gmb-2021-215353</meta:user-defined>
    <meta:user-defined meta:name="OVERHEIDop.versieInformatie"/>
  </office:meta>
</office:document-meta>
</file>